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StarSymbol" svg:font-family="StarSymbol" style:font-charset="x-symbol"/>
    <style:font-face style:name="OpenSymbol" svg:font-family="OpenSymbol"/>
    <style:font-face style:name="Bitstream Vera sans" svg:font-family="'Bitstream Vera sans'" style:font-adornments="Regular" style:font-family-generic="swiss"/>
    <style:font-face style:name="Arab" svg:font-family="Arab" style:font-pitch="variable"/>
    <style:font-face style:name="Linux Libertine O1" svg:font-family="'Linux Libertine O'" style:font-pitch="variable"/>
    <style:font-face style:name="Linux Libertine O" svg:font-family="'Linux Libertine O'" style:font-adornments="Regular" style:font-pitch="variable"/>
    <style:font-face style:name="Liberation Serif" svg:font-family="'Liberation Serif'" style:font-family-generic="roman" style:font-pitch="variable"/>
    <style:font-face style:name="Bitstream Vera Sans" svg:font-family="'Bitstream Vera Sans'" style:font-family-generic="swiss" style:font-pitch="variable"/>
    <style:font-face style:name="DejaVu Sans" svg:font-family="'DejaVu Sans'" style:font-family-generic="swiss" style:font-pitch="variable"/>
    <style:font-face style:name="FreeSans" svg:font-family="FreeSans" style:font-family-generic="swiss" style:font-pitch="variable"/>
    <style:font-face style:name="LMSans10" svg:font-family="LMSans10" style:font-family-generic="swiss" style:font-pitch="variable"/>
    <style:font-face style:name="Liberation Sans" svg:font-family="'Liberation Sans'" style:font-family-generic="swiss" style:font-pitch="variable"/>
    <style:font-face style:name="DejaVu Sans1" svg:font-family="'DejaVu Sans'" style:font-family-generic="system" style:font-pitch="variable"/>
  </office:font-face-decls>
  <office:automatic-styles>
    <style:style style:name="P1" style:family="paragraph" style:parent-style-name="Standard">
      <style:paragraph-properties fo:text-align="justify" style:justify-single-word="false"/>
      <style:text-properties style:font-name="Linux Libertine O1" fo:font-size="10.5pt" style:font-size-asian="9.14999961853027pt" style:font-size-complex="10.5pt"/>
    </style:style>
    <style:style style:name="P2" style:family="paragraph" style:parent-style-name="Standard">
      <style:paragraph-properties fo:text-align="justify" style:justify-single-word="false"/>
      <style:text-properties style:font-name="Linux Libertine O1" fo:font-size="10.5pt" style:font-size-asian="9.14999961853027pt" style:font-size-complex="10.5pt"/>
    </style:style>
    <style:style style:name="P3" style:family="paragraph" style:parent-style-name="Standard">
      <style:paragraph-properties fo:text-align="justify" style:justify-single-word="false"/>
    </style:style>
    <style:style style:name="P4" style:family="paragraph" style:parent-style-name="Standard" style:list-style-name="L2">
      <style:paragraph-properties fo:text-align="justify" style:justify-single-word="false"/>
    </style:style>
    <style:style style:name="P5" style:family="paragraph" style:parent-style-name="Standard" style:list-style-name="L3">
      <style:paragraph-properties fo:text-align="justify" style:justify-single-word="false"/>
    </style:style>
    <style:style style:name="P6" style:family="paragraph" style:parent-style-name="Standard" style:list-style-name="L28">
      <style:paragraph-properties fo:text-align="justify" style:justify-single-word="false"/>
    </style:style>
    <style:style style:name="P7" style:family="paragraph" style:parent-style-name="Standard" style:list-style-name="L29">
      <style:paragraph-properties fo:text-align="justify" style:justify-single-word="false"/>
    </style:style>
    <style:style style:name="P8" style:family="paragraph" style:parent-style-name="Standard">
      <style:text-properties style:text-underline-style="solid" style:text-underline-width="auto" style:text-underline-color="font-color"/>
    </style:style>
    <style:style style:name="P9" style:family="paragraph" style:parent-style-name="Standard">
      <style:paragraph-properties fo:text-align="justify" style:justify-single-word="false"/>
      <style:text-properties style:text-underline-style="solid" style:text-underline-width="auto" style:text-underline-color="font-color"/>
    </style:style>
    <style:style style:name="P10" style:family="paragraph" style:parent-style-name="small">
      <style:paragraph-properties fo:line-height="150%" fo:text-align="start" style:justify-single-word="false">
        <style:tab-stops>
          <style:tab-stop style:position="1.789cm" style:type="char" style:char="."/>
        </style:tab-stops>
      </style:paragraph-properties>
      <style:text-properties fo:font-size="12pt" fo:font-weight="bold" style:font-size-asian="12pt" style:font-weight-asian="bold" style:font-size-complex="12pt" style:font-weight-complex="bold"/>
    </style:style>
    <style:style style:name="P11" style:family="paragraph" style:parent-style-name="small" style:list-style-name="L8"/>
    <style:style style:name="P12" style:family="paragraph" style:parent-style-name="small" style:list-style-name="L10"/>
    <style:style style:name="P13" style:family="paragraph" style:parent-style-name="small" style:list-style-name="L8">
      <style:paragraph-properties fo:text-align="justify" style:justify-single-word="false"/>
    </style:style>
    <style:style style:name="P14" style:family="paragraph" style:parent-style-name="list" style:list-style-name="L8"/>
    <style:style style:name="P15" style:family="paragraph" style:parent-style-name="list" style:list-style-name="L13"/>
    <style:style style:name="P16" style:family="paragraph" style:parent-style-name="list" style:list-style-name="L8">
      <style:paragraph-properties fo:text-align="justify" style:justify-single-word="false"/>
    </style:style>
    <style:style style:name="T1" style:family="text">
      <style:text-properties style:font-name="Linux Libertine O1" fo:font-size="10.5pt" style:font-size-asian="9.14999961853027pt" style:font-size-complex="10.5pt"/>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number text:level="1" text:style-name="Numbering_20_Symbols" style:num-prefix=" "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prefix="("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bullet text:level="5" text:style-name="Bullet_20_Symbols" style:num-prefix=" "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prefix=" "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prefix=" "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prefix=" "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prefix=" "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prefix=" "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number text:level="1" text:style-name="Numbering_20_Symbols" style:num-prefix=" "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prefix="("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prefix=" " style:num-suffix="." style:num-format="i">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prefix=" "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bullet text:level="5" text:style-name="Bullet_20_Symbols" style:num-prefix=" "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text:style-name="Bullet_20_Symbols" style:num-prefix=" "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text:style-name="Bullet_20_Symbols" style:num-prefix=" "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text:style-name="Bullet_20_Symbols" style:num-prefix=" "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text:style-name="Bullet_20_Symbols" style:num-prefix=" "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text:style-name="Bullet_20_Symbols" style:num-prefix=" "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9">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8">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Protokoll der Sitzung mit Ulli, 27.4.2010, in Basel</text:h>
      <text:p text:style-name="P1"/>
      <text:p text:style-name="P8">von Ulli erhalten</text:p>
      <text:list xml:id="list1485407822" text:style-name="L2">
        <text:list-item>
          <text:p text:style-name="P4"><text:span text:style-name="T1">eine Kopie der Betreibung</text:span></text:p>
        </text:list-item>
        <text:list-item>
          <text:p text:style-name="P4"><text:span text:style-name="T1">Kopie Pfändung ??</text:span></text:p>
        </text:list-item>
        <text:list-item>
          <text:p text:style-name="P4"><text:span text:style-name="T1">Kopie Brief von Rohr bez. Mietzinsausstand</text:span></text:p>
        </text:list-item>
      </text:list>
      <text:p text:style-name="P3"><text:span text:style-name="T1"/></text:p>
      <text:p text:style-name="P3"><text:span text:style-name="T1"/></text:p>
      <text:p text:style-name="P9"><text:span text:style-name="T1">folgende Arbeiten wurden zur Erledigung festgehalten:</text:span></text:p>
      <text:list xml:id="list448973534" text:style-name="L3">
        <text:list-item>
          <text:p text:style-name="P5"><text:span text:style-name="T1">Die Unterlagen zur Mieter-Kontrolle (Blätter) werden geliefert (Kopie oder Original)</text:span></text:p>
        </text:list-item>
        <text:list-item>
          <text:p text:style-name="P5"><text:span text:style-name="T1">Auskunft zum Betrag 20170.-</text:span></text:p>
        </text:list-item>
        <text:list-item>
          <text:p text:style-name="P5"><text:span text:style-name="T1">Auskunft zum Betrag 4318.- (Restbetrag BLKB)</text:span></text:p>
        </text:list-item>
        <text:list-item>
          <text:p text:style-name="P5"><text:span text:style-name="T1">Konto BLKB wird saldiert.</text:span></text:p>
        </text:list-item>
        <text:list-item>
          <text:p text:style-name="P5"><text:span text:style-name="T1">Überweisung des Restbetrags BLKB auf Futuro Konto</text:span></text:p>
        </text:list-item>
        <text:list-item>
          <text:p text:style-name="P5"><text:span text:style-name="T1">15000.- (Rücklagen Fenster) wird auf Futuro Konto überwiesen</text:span></text:p>
        </text:list-item>
      </text:list>
      <text:p text:style-name="P3"/>
      <text:p text:style-name="P9">Eindruck der Sitzung:</text:p>
      <text:p text:style-name="P3">Ulli war doch etwas nervös. Ich habe versucht, ganz harmlos zu erscheinen, dass ich ihm bloss diese Fragen steleln müsse und ja nicht wisse, was gelaufen sei. Er hat sich über die Futuro beschwert, gesagt, man könne ja miteinander reden, u.ä. [als ob wir ihm das nicht angeboten hätten]. </text:p>
      <text:p text:style-name="P3">Eine 3. schriftliche Antwort (die 2. Anwort war ein Schreiben, dass er krank war und nicht antworten konnte), hat er aufgrund der Vereinbarung dieses <text:s/>Gespräches gar nicht erst erstellt.</text:p>
      <text:list xml:id="list912821754" text:style-name="L28">
        <text:list-item>
          <text:p text:style-name="P6">Ulli hat 2 falsche Abschluss-Rechnungen erstellt, 2007 und 2008. Der Mietzinsausstand war da nicht aufgeführt.</text:p>
        </text:list-item>
        <text:list-item>
          <text:p text:style-name="P6">Ulli hat 15000.- abgehoben und <text:s/>zurückbehalten, was sehr fraglich ist aus meiner Sicht.</text:p>
        </text:list-item>
        <text:list-item>
          <text:p text:style-name="P6">Ulli hat eine enorm hohe Spesenrechnung</text:p>
        </text:list-item>
      </text:list>
      <text:p text:style-name="P3">Daraus ergeben sich folgende Fragen:</text:p>
      <text:list xml:id="list875454901" text:style-name="L29">
        <text:list-item>
          <text:p text:style-name="P7">Können wir von ihm verlangen, dass er eine Buchhaltung erstellt über die letzten 5 Jahre (Rechenschaftspflicht)?</text:p>
        </text:list-item>
        <text:list-item>
          <text:p text:style-name="P7">Können wir anhand der 2 falschen Abschluss-Rechnungen etwas tun?</text:p>
        </text:list-item>
      </text:list>
      <text:p text:style-name="P3">Wir könnten ihm die Mietzinsausstände plus Schaden (ca. 5000.-) in Rechnung stellen und wenn er dies zahlt, auf eine Buchhaltung und anderes verzichten. D.h. wir verlangen die Buchhaltung, würden jedoch auf diese verzichten, wenn er die Rechnung bezahlt. Aber dafür müssten wir wissen, ob was wir von ihm gerichtlich verlangen könnten.</text:p>
      <text:p text:style-name="P3"/>
      <text:p text:style-name="P3"/>
      <text:p text:style-name="P9">Die Sitzung:</text:p>
      <text:list xml:id="list1767068901" text:style-name="L13">
        <text:list-item>
          <text:p text:style-name="P15">Vollmacht Mietzinskonto</text:p>
        </text:list-item>
      </text:list>
      <text:list xml:id="list446493823" text:style-name="L8">
        <text:list-item>
          <text:list>
            <text:list-item>
              <text:p text:style-name="P11">Wir beantragen eine sofortige Vollmacht für das Konto (wie gemäss Telephon am 22.3. besprochen).</text:p>
            </text:list-item>
          </text:list>
        </text:list-item>
      </text:list>
      <text:p text:style-name="answer">Konto wird aufgelöst. Betrag wird überwiesen.</text:p>
      <text:list xml:id="list2149029661" text:continue-numbering="true" text:style-name="L8">
        <text:list-item>
          <text:p text:style-name="P14">Unterlagen zur Betreibung</text:p>
          <text:list>
            <text:list-item>
              <text:p text:style-name="P11">Die Betreibungs-Urkunde </text:p>
            </text:list-item>
          </text:list>
        </text:list-item>
      </text:list>
      <text:p text:style-name="answer">Kopien erhalten</text:p>
      <text:p text:style-name="answer">Es wurde kein Rechtsvorschlag erhoben. Pfändung sollte eingeleitet sein, das Dokument (siehe Kopie) dafür ist jedoch fraglich.</text:p>
      <text:list xml:id="list1739472305" text:continue-numbering="true" text:style-name="L8">
        <text:list-item>
          <text:p text:style-name="P14">Überweisung von CHF 20'170.- </text:p>
          <text:list>
            <text:list-item>
              <text:p text:style-name="P11">Angabe von Details bezüglich der Überweisung von CHF 20'170.- auf das neue Mietzinskonto. Worum handelt es sich (Mieten?, von wem?)</text:p>
            </text:list-item>
          </text:list>
        </text:list-item>
      </text:list>
      <text:p text:style-name="answer">Wurde versprochen zu liefern. </text:p>
      <text:list xml:id="list1490428882" text:continue-numbering="true" text:style-name="L8">
        <text:list-item>
          <text:p text:style-name="P14">Stellungnahme Mietzinskonto BLKB: </text:p>
          <text:list>
            <text:list-item>
              <text:p text:style-name="P11">Welche Mieter haben (voraus-)bezahlt?</text:p>
            </text:list-item>
          </text:list>
        </text:list-item>
      </text:list>
      <text:p text:style-name="answer">Anhand der Mieter – Kontrollblätter ersichtlich. Ulli hat versprochen, diese zu liefern.</text:p>
      <text:list xml:id="list611419132" text:continue-numbering="true" text:style-name="L8">
        <text:list-item>
          <text:list>
            <text:list-item>
              <text:p text:style-name="P11">Wurde das Konto saldiert? </text:p>
            </text:list-item>
          </text:list>
        </text:list-item>
      </text:list>
      <text:p text:style-name="answer">nein</text:p>
      <text:list xml:id="list2005032145" text:continue-numbering="true" text:style-name="L8">
        <text:list-item>
          <text:list>
            <text:list-header>
              <text:p text:style-name="P11"><text:soft-page-break/>Wenn nein:</text:p>
              <text:list>
                <text:list-item>
                  <text:p text:style-name="P11">Wie hoch ist der Restbetrag?</text:p>
                </text:list-item>
              </text:list>
            </text:list-header>
          </text:list>
        </text:list-item>
      </text:list>
      <text:p text:style-name="answer">4318.-</text:p>
      <text:list xml:id="list968820248" text:continue-numbering="true" text:style-name="L8">
        <text:list-item>
          <text:list>
            <text:list-item>
              <text:list>
                <text:list-item>
                  <text:p text:style-name="P11">Details zum Betrag (Miete, von wem)</text:p>
                </text:list-item>
              </text:list>
            </text:list-item>
          </text:list>
        </text:list-item>
      </text:list>
      <text:p text:style-name="answer">Wurde versprochen zu liefern.</text:p>
      <text:p text:style-name="answer"/>
      <text:list xml:id="list1282825288" text:continue-numbering="true" text:style-name="L8">
        <text:list-item>
          <text:p text:style-name="P14">Stellungnahme Mietzinsausstand</text:p>
          <text:list>
            <text:list-item>
              <text:p text:style-name="P11">Handelt es sich ausschliesslich um die Miete ex von Rohr?</text:p>
            </text:list-item>
          </text:list>
        </text:list-item>
      </text:list>
      <text:p text:style-name="answer">ja</text:p>
      <text:list xml:id="list2028690641" text:continue-numbering="true" text:style-name="L8">
        <text:list-item>
          <text:list>
            <text:list-item>
              <text:p text:style-name="P11">Über welchen Zeitraum erstreckte sich der Ausstand?</text:p>
            </text:list-item>
          </text:list>
        </text:list-item>
      </text:list>
      <text:p text:style-name="answer">Seit 2007</text:p>
      <text:list xml:id="list532755212" text:continue-numbering="true" text:style-name="L8">
        <text:list-item>
          <text:list>
            <text:list-item>
              <text:p text:style-name="P11">Wurden andere Mieten ebenfalls nicht eingezahlt? Wenn ja, Details!</text:p>
            </text:list-item>
          </text:list>
        </text:list-item>
      </text:list>
      <text:p text:style-name="answer">nein</text:p>
      <text:list xml:id="list382732745" text:continue-numbering="true" text:style-name="L8">
        <text:list-item>
          <text:list>
            <text:list-item>
              <text:p text:style-name="P11">Warum ist in der Abrechnung 2008 nichts bezüglich Mietzinsausstand erwähnt?</text:p>
            </text:list-item>
          </text:list>
        </text:list-item>
      </text:list>
      <text:p text:style-name="answer">Die Verluste wurden als Einnahmen verbucht, in der Annahme, dass von Rohr die Mieten nachzahlen wird. Die Annahme basiert auf dem Schreiben (siehe Kopie). [ de facto hat uns Ulli eine falsche ER geliefert, 2008 und 2007]</text:p>
      <text:list xml:id="list2151626725" text:continue-numbering="true" text:style-name="L8">
        <text:list-item>
          <text:list>
            <text:list-item>
              <text:p text:style-name="P11">Welches waren Ihre Massnahmen gegenüber den Mieter(n), um die Mietzinsausstände einzutreiben?</text:p>
            </text:list-item>
          </text:list>
        </text:list-item>
      </text:list>
      <text:p text:style-name="answer">Mündlich R.E. informiert. Ulli behauptet, dass R.E. gesagt habe, er solle grosszügig sein, da Frau Schmitt ihr Fusspflege gebe. </text:p>
      <text:p text:style-name="answer">Schriftlich, ein Brief von Rohr erklärt dessen finanzielle Schwierigkeiten</text:p>
      <text:p text:style-name="answer">persönlich mit Frau Schmitt gesprochen, die anscheinend nichts gewusst hatte. Daraufhin hat Frau Schmitt teilweise nachbezahlt.</text:p>
      <text:p text:style-name="answer">Eine Firma hat Ulli angefragt über von Rohr, da musste er Auskunft geben über die finanzielle Situation. </text:p>
      <text:list xml:id="list1666049307" text:continue-numbering="true" text:style-name="L8">
        <text:list-item>
          <text:p text:style-name="P14">Abrechnung 2009</text:p>
          <text:list>
            <text:list-item>
              <text:p text:style-name="P11">Details zu den TA (transitorischen Aktiven)</text:p>
            </text:list-item>
          </text:list>
        </text:list-item>
      </text:list>
      <text:p text:style-name="answer">Keine Buchungen (Buchhaltung) vorhanden; nur über die Rechnungen erstellbar </text:p>
      <text:list xml:id="list239457577" text:continue-numbering="true" text:style-name="L8">
        <text:list-item>
          <text:list>
            <text:list-item>
              <text:p text:style-name="P11">Details zu den TP (transitorischen Passiven)</text:p>
            </text:list-item>
          </text:list>
        </text:list-item>
      </text:list>
      <text:p text:style-name="answer">vorausbezahlte Mieten, über Kontrollblätter ersichtlich </text:p>
      <text:list xml:id="list540505071" text:continue-numbering="true" text:style-name="L8">
        <text:list-item>
          <text:p text:style-name="P14">Stellungnahme Gewinn 2009:</text:p>
          <text:list>
            <text:list-item>
              <text:p text:style-name="P11">In der Abrechnung für das Jahr 2009 wird der für das Jahr 2008 ausbezahlte Gewinn aufgeführt. Bitte erklären.</text:p>
            </text:list-item>
          </text:list>
        </text:list-item>
      </text:list>
      <text:p text:style-name="answer">Da ich die Frage nicht präzis stellen konnte, bekam ich auch keine präzise Antwort. Die Bilanz weist jeweils den Gewinn des letzten Jahres aus. Das Problem ist nicht der erwähnte Gewinn, sondern die Art und Weise, wie die Posten dargestellt werden. Die Zahlung <text:s/>sollte weiter oben stehen, unmittelbar nach dem Saldo des 1.Januar. </text:p>
      <text:list xml:id="list969413098" text:continue-numbering="true" text:style-name="L8">
        <text:list-item>
          <text:p text:style-name="P14">Stellungnahme zum Schliessplan (siehe Beilage)</text:p>
        </text:list-item>
      </text:list>
      <text:p text:style-name="answer">Ulli ruft aus, er bekäme „Vögel“. Er habe die Schlüssel vorzeitig abgegeben. Die Schlüssel hätte er im Mai ausgehändigt, 2 x 3 Stück. Die Mieter hätten gefragt, ob die Schlüssel exclusiv seien, womit er andeuten wollte, die Mieter hätten das Schloss auf Kosten der Verwaltung erneuern wollen. Ulli behauptet, dass gar mehr Schlüssel vorhanden sein müssten, da der Vormieter (Zuberbühler) Schlüssel anfertigen liess. Er habe dafür noch einen Brief.</text:p>
      <text:list xml:id="list69321791" text:continue-numbering="true" text:style-name="L8">
        <text:list-item>
          <text:list>
            <text:list-item>
              <text:p text:style-name="P11">Nach Ihren Angaben haben die Mieter Langendorf alle Schlüssel erhalten. Haben Sie hierfür eine Quittung/ Belege? </text:p>
            </text:list-item>
          </text:list>
        </text:list-item>
      </text:list>
      <text:p text:style-name="answer">Keine Quittung vorhanden. („machen wir nie“)</text:p>
      <text:list xml:id="list1427740400" text:continue-numbering="true" text:style-name="L8">
        <text:list-item>
          <text:list>
            <text:list-item>
              <text:p text:style-name="P11">Wo sind die fehlenden Schlüssel abgesehen von denen der Langendorfs, insbesondere die von ex-von Rohr (mehrere Schlüssel fehlen).</text:p>
            </text:list-item>
          </text:list>
        </text:list-item>
      </text:list>
      <text:p text:style-name="answer">Nicht zurückgenommen [da keine Wohnungsabnahme durchgeführt], hatte angewiesen, die Schlüssel direkt an Futuro zu geben.</text:p>
      <text:p text:style-name="Standard"/>
      <text:list xml:id="list1605007003" text:continue-numbering="true" text:style-name="L8">
        <text:list-item>
          <text:p text:style-name="P14">Buchhaltung:</text:p>
          <text:list>
            <text:list-item>
              <text:p text:style-name="P11">Gibt es eine (nein)?</text:p>
            </text:list-item>
          </text:list>
        </text:list-item>
      </text:list>
      <text:p text:style-name="answer">nein</text:p>
      <text:list xml:id="list1417998619" text:continue-numbering="true" text:style-name="L8">
        <text:list-item>
          <text:list>
            <text:list-item>
              <text:p text:style-name="P13">Wie können wir eine Revision erstellen?</text:p>
            </text:list-item>
          </text:list>
        </text:list-item>
      </text:list>
      <text:p text:style-name="answer">Nur anhand der Rechnungen und Banküberweisungen, Einzahlungen. Es gehe halt nicht „hüpdihüp“</text:p>
      <text:list xml:id="list152451365" text:continue-numbering="true" text:style-name="L8">
        <text:list-item>
          <text:list>
            <text:list-item>
              <text:p text:style-name="P13">Welche Mieter haben welche Monatsmieten gezahlt, welche nicht?</text:p>
            </text:list-item>
          </text:list>
        </text:list-item>
      </text:list>
      <text:p text:style-name="answer">anhand Mieter-Kontrollblätter ersichtlich</text:p>
      <text:list xml:id="list463019418" text:continue-numbering="true" text:style-name="L8">
        <text:list-item>
          <text:list>
            <text:list-item>
              <text:p text:style-name="P13">Gibt es noch offene Rechnungen bezüglich Nebenkosten für die Mieter (Heizung u.a.)?</text:p>
            </text:list-item>
          </text:list>
        </text:list-item>
      </text:list>
      <text:p text:style-name="answer">anhand Mieter-Kontrollblätter ersichtlich</text:p>
      <text:list xml:id="list778603533" text:continue-numbering="true" text:style-name="L8">
        <text:list-item>
          <text:p text:style-name="P16"><text:soft-page-break/>Ex von Rohr</text:p>
        </text:list-item>
      </text:list>
      <text:list xml:id="list2080802611" text:style-name="L10">
        <text:list-item>
          <text:list>
            <text:list-item>
              <text:list>
                <text:list-item>
                  <text:p text:style-name="P12">Wohnung war nicht gereinigt</text:p>
                </text:list-item>
                <text:list-item>
                  <text:p text:style-name="P12">Mieterschäden</text:p>
                </text:list-item>
                <text:list-item>
                  <text:p text:style-name="P12">alte Möbel mussten entsorgt werden</text:p>
                </text:list-item>
                <text:list-item>
                  <text:p text:style-name="P12">&gt;&gt; Warum keine Wohnungsabnahme?</text:p>
                </text:list-item>
                <text:list-item>
                  <text:p text:style-name="P12">&gt;&gt; Wie stehen Sie zum damit verbundenen Verlust</text:p>
                </text:list-item>
              </text:list>
            </text:list-item>
          </text:list>
        </text:list-item>
      </text:list>
      <text:p text:style-name="answer">Ulli hat keine Wohnungsabnahme gemacht, da er in den Ferien war. Er habe brieflich aufgefordert, die Wohnung zu reinigen.</text:p>
      <text:p text:style-name="answer">R.E. habe einen Hauswart als Nachmieter gewollt, so dass Ulli keinen Nachmieter finden konnte.</text:p>
      <text:p text:style-name="answer">Bezüglich Reinigung, Entsorgung der Möbel, und Schäden, meinte Ulli, dass es eben „Eigenwille“ brauche, d.h. es sei ganz natürlich, dass renoviert, entsorgt, etc. werden müsse nach einem Mieterwechsel.</text:p>
      <text:p text:style-name="answer"/>
      <text:list xml:id="list225801374" text:continue-list="list778603533" text:style-name="L8">
        <text:list-item>
          <text:p text:style-name="P16">Mietzinsausstand</text:p>
        </text:list-item>
      </text:list>
      <text:p text:style-name="answer">Man müsse eine gewisse „Kulanz“ den Mietern gegenüber gewähren, da diese sonst gar nicht zahlen würden und man dann gar nichts bekommen würde. </text:p>
      <text:list xml:id="list2155839490" text:continue-numbering="true" text:style-name="L8">
        <text:list-item>
          <text:p text:style-name="P16">Stellungnahme zu den 15'000.- (3 x 5000.- Barbezüge)</text:p>
        </text:list-item>
      </text:list>
      <text:p text:style-name="answer">Dies seien Rücklagen gewesen für das Renovieren der Fenster/Rolläden. Er habe sie zurückbehalten zur Ausbezahlung des Gewinns.</text:p>
      <text:p text:style-name="answer">[Dies ist höchstfraglich. Die Futuro wusste nicht, dass Ulli noch 15k von uns hatte, ich hatte diese Barbezüge nur gefunden, da ich die Akten durchwült hatte. Hätte ich den Betrag nicht erwähnt, wissen wir nicht, ob Ulli etwas bezahlt hätte.]</text:p>
      <text:p text:style-name="answer"/>
      <text:list xml:id="list982865782" text:continue-numbering="true" text:style-name="L8">
        <text:list-item>
          <text:p text:style-name="P16">Spesenrechung sehr hoch, wofür?</text:p>
        </text:list-item>
      </text:list>
      <text:p text:style-name="answer">Ulli meinte bloss, dies sei für Porti, Fahrkosten, Zeitaufwand ... Als ich dies genauer erfahren wollte, sagte er, dass er ja „ein bescheidenes Honorar“ bekäme. Genaueres konnte er nicht liefern.</text:p>
      <text:p text:style-name="P10"><text:span text:style-name="T1"/></text:p>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charset="x-symbol"/>
    <style:font-face style:name="OpenSymbol" svg:font-family="OpenSymbol"/>
    <style:font-face style:name="Bitstream Vera sans" svg:font-family="'Bitstream Vera sans'" style:font-adornments="Regular" style:font-family-generic="swiss"/>
    <style:font-face style:name="Arab" svg:font-family="Arab" style:font-pitch="variable"/>
    <style:font-face style:name="Linux Libertine O1" svg:font-family="'Linux Libertine O'" style:font-pitch="variable"/>
    <style:font-face style:name="Linux Libertine O" svg:font-family="'Linux Libertine O'" style:font-adornments="Regular" style:font-pitch="variable"/>
    <style:font-face style:name="Liberation Serif" svg:font-family="'Liberation Serif'" style:font-family-generic="roman" style:font-pitch="variable"/>
    <style:font-face style:name="Bitstream Vera Sans" svg:font-family="'Bitstream Vera Sans'" style:font-family-generic="swiss" style:font-pitch="variable"/>
    <style:font-face style:name="DejaVu Sans" svg:font-family="'DejaVu Sans'" style:font-family-generic="swiss" style:font-pitch="variable"/>
    <style:font-face style:name="FreeSans" svg:font-family="FreeSans" style:font-family-generic="swiss" style:font-pitch="variable"/>
    <style:font-face style:name="LMSans10" svg:font-family="LMSans10" style:font-family-generic="swiss" style:font-pitch="variable"/>
    <style:font-face style:name="Liberation Sans" svg:font-family="'Liberation Sans'" style:font-family-generic="swiss" style:font-pitch="variable"/>
    <style:font-face style:name="DejaVu Sans1"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2cm" style:writing-mode="page"/>
      <style:text-properties style:use-window-font-color="true" style:font-name="Liberation Serif" fo:font-size="12pt" fo:language="de" fo:country="DE" style:letter-kerning="true" style:font-name-asian="DejaVu Sans1" style:font-size-asian="10.5pt" style:language-asian="zxx" style:country-asian="none" style:font-name-complex="DejaVu Sans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style:text-properties style:font-name="Linux Libertine O" fo:font-size="10.5pt" style:font-size-asian="10.5pt"/>
    </style:style>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ejaVu Sans1" style:font-size-asian="14pt" style:font-name-complex="DejaVu Sans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small" style:family="paragraph" style:parent-style-name="Standard" style:class="text" style:master-page-name="">
      <style:paragraph-properties style:page-number="auto" fo:keep-with-next="always"/>
      <style:text-properties style:font-name="Bitstream Vera Sans" fo:font-size="10pt" style:font-size-asian="11pt" style:font-size-complex="11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list" style:family="paragraph" style:parent-style-name="Standard" style:class="text" style:master-page-name="">
      <style:paragraph-properties fo:margin-left="0cm" fo:margin-right="0cm" fo:margin-top="0.199cm" fo:margin-bottom="0.101cm" fo:text-indent="0cm" style:auto-text-indent="false" style:page-number="auto" fo:keep-with-next="always">
        <style:tab-stops>
          <style:tab-stop style:position="-0.36cm"/>
        </style:tab-stops>
      </style:paragraph-properties>
      <style:text-properties style:font-name="Bitstream Vera sans" fo:font-size="10pt" style:font-size-asian="10pt" style:font-size-complex="10pt"/>
    </style:style>
    <style:style style:name="answer" style:family="paragraph" style:parent-style-name="Standard" style:class="text">
      <style:text-properties fo:font-style="italic" style:font-style-asian="italic" style:font-style-complex="italic"/>
    </style:style>
    <style:style style:name="Frame_20_contents" style:display-name="Frame contents" style:family="paragraph" style:parent-style-name="Text_20_body" style:class="extra"/>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0-04-28T10:33:16</meta:creation-date>
    <meta:editing-duration>PT02H14M09S</meta:editing-duration>
    <meta:editing-cycles>2</meta:editing-cycles>
    <meta:generator>OpenOffice.org/3.1$Linux OpenOffice.org_project/310m19$Build-9420</meta:generator>
    <dc:title>default</dc:title>
    <meta:initial-creator>Thierry Blanc</meta:initial-creator>
    <meta:printed-by>Thierry Blanc</meta:printed-by>
    <meta:print-date>2010-04-28T12:24:23</meta:print-date>
    <meta:document-statistic meta:table-count="0" meta:image-count="0" meta:object-count="0" meta:page-count="3" meta:paragraph-count="96" meta:word-count="1080" meta:character-count="7169"/>
    <dc:date>2010-04-28T15:09:48</dc:date>
    <dc:creator>Thierry Blanc</dc:creator>
    <meta:user-defined meta:name="Info 1"/>
    <meta:user-defined meta:name="Info 2"/>
    <meta:user-defined meta:name="Info 3"/>
    <meta:user-defined meta:name="Info 4"/>
    <meta:template xlink:type="simple" xlink:actuate="onRequest" xlink:title="default" xlink:href="../../../../../.openoffice.org/3/user/template/default1.ott" meta:date="2010-04-28T10:33:14"/>
  </office:meta>
</office:document-meta>
</file>