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text-properties officeooo:rsid="000ea1d9" officeooo:paragraph-rsid="000ea1d9"/>
    </style:style>
    <style:style style:name="P2" style:family="paragraph" style:parent-style-name="Standard">
      <style:text-properties officeooo:rsid="00119008" officeooo:paragraph-rsid="00119008"/>
    </style:style>
    <style:style style:name="P3" style:family="paragraph" style:parent-style-name="Standard">
      <style:text-properties officeooo:rsid="00141ab6" officeooo:paragraph-rsid="00141ab6"/>
    </style:style>
    <style:style style:name="P4" style:family="paragraph" style:parent-style-name="Standard" style:list-style-name="L1">
      <style:text-properties fo:font-weight="bold" officeooo:rsid="000ea1d9" officeooo:paragraph-rsid="000ea1d9" style:font-weight-asian="bold" style:font-weight-complex="bold"/>
    </style:style>
    <style:style style:name="P5" style:family="paragraph" style:parent-style-name="Standard" style:list-style-name="L1">
      <style:text-properties officeooo:rsid="000ea1d9" officeooo:paragraph-rsid="000fb7f6"/>
    </style:style>
    <style:style style:name="P6" style:family="paragraph" style:parent-style-name="Standard" style:list-style-name="L1">
      <style:text-properties officeooo:rsid="000ea1d9" officeooo:paragraph-rsid="000ea1d9"/>
    </style:style>
    <style:style style:name="T1" style:family="text">
      <style:text-properties officeooo:rsid="000fb7f6"/>
    </style:style>
    <style:style style:name="T2" style:family="text">
      <style:text-properties officeooo:rsid="00141ab6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Sitzung vom 22. August 2022 </text:p>
      <text:p text:style-name="P1"/>
      <text:p text:style-name="P2">Teilnehmende: Frau Baldinger, Frau Goepfert</text:p>
      <text:p text:style-name="P2">Moderator: Herr Blanc</text:p>
      <text:p text:style-name="P2"/>
      <text:p text:style-name="P2"/>
      <text:p text:style-name="P2"/>
      <text:p text:style-name="P1">Nach einem ersten Teil im Stile der Gewalt-freien Kommunikation gemäss Rosenberg haben wir im zweiten Teil festgehalten:</text:p>
      <text:p text:style-name="P1"/>
      <text:list xml:id="list500797710" text:style-name="L1">
        <text:list-item>
          <text:p text:style-name="P4">Hasen</text:p>
          <text:p text:style-name="P5">Frau Goepfert wird innerhalb von drei Wochen das Hasenproblem lösen: D<text:span text:style-name="T1">ie Hasenhaltung (</text:span>Gehege, <text:span text:style-name="T1">Nahrung, etc. )</text:span> muss den Richtlinien des Tierschutzes angepasst werden. Sollte dies nicht geschehen oder in den Gegebenheiten nicht möglich sein, muss Frau Goepfert die Hasen<text:span text:style-name="T1">haltung</text:span> a<text:span text:style-name="T1">uf</text:span>geben. </text:p>
        </text:list-item>
        <text:list-item>
          <text:p text:style-name="P4">Gartensitzplatz</text:p>
          <text:p text:style-name="P6">Ein Gartensitzplatz (Steine) <text:span text:style-name="T1">im Garten Goepfert</text:span> wird dieses Jahr nicht mehr erstellt. <text:span text:style-name="T2">Der Gartensitzplatz ist Thema für nächstes Jahr und sollte in einer harmonischen Art und Weise in Absprache mit Nachbarn und Besitzer erfolgen.</text:span></text:p>
        </text:list-item>
      </text:list>
      <text:p text:style-name="P1"/>
      <text:p text:style-name="P1"/>
      <text:p text:style-name="P3"/>
      <text:p text:style-name="P3"/>
      <text:p text:style-name="P3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de" fo:country="CH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CH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ohit Devanagari" style:font-family-complex="'Lohit Devanagari'" style:language-complex="zxx" style:country-complex="non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08-23T08:39:59.779017697</meta:creation-date>
    <dc:date>2022-08-24T10:21:33.580806652</dc:date>
    <meta:editing-duration>PT1H18M55S</meta:editing-duration>
    <meta:editing-cycles>3</meta:editing-cycles>
    <meta:generator>LibreOffice/7.3.5.2$Linux_X86_64 LibreOffice_project/30$Build-2</meta:generator>
    <meta:document-statistic meta:table-count="0" meta:image-count="0" meta:object-count="0" meta:page-count="1" meta:paragraph-count="8" meta:word-count="108" meta:character-count="752" meta:non-whitespace-character-count="652"/>
  </office:meta>
</office:document-meta>
</file>