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1000004850000040805014E1B41D5E252.png" manifest:media-type="image/pn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inux Libertine Display O" svg:font-family="'Linux Libertine Display O'" style:font-adornments="Regular"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Footnote">
      <style:text-properties officeooo:rsid="001bfe61" officeooo:paragraph-rsid="001bfe61"/>
    </style:style>
    <style:style style:name="P2" style:family="paragraph" style:parent-style-name="Footnote">
      <style:text-properties officeooo:rsid="0020ea8d" officeooo:paragraph-rsid="0020ea8d"/>
    </style:style>
    <style:style style:name="P3" style:family="paragraph" style:parent-style-name="Heading_20_1">
      <style:text-properties officeooo:rsid="0016f8d0" officeooo:paragraph-rsid="0016f8d0"/>
    </style:style>
    <style:style style:name="P4" style:family="paragraph" style:parent-style-name="Heading_20_1">
      <style:text-properties officeooo:rsid="00199b9b" officeooo:paragraph-rsid="00199b9b"/>
    </style:style>
    <style:style style:name="P5" style:family="paragraph" style:parent-style-name="Heading_20_1">
      <style:text-properties officeooo:rsid="001d538e" officeooo:paragraph-rsid="001d538e"/>
    </style:style>
    <style:style style:name="P6" style:family="paragraph" style:parent-style-name="Heading_20_1">
      <style:text-properties officeooo:rsid="001da9f1" officeooo:paragraph-rsid="001da9f1"/>
    </style:style>
    <style:style style:name="P7" style:family="paragraph" style:parent-style-name="Heading_20_1">
      <style:text-properties officeooo:paragraph-rsid="002e3da5"/>
    </style:style>
    <style:style style:name="P8" style:family="paragraph" style:parent-style-name="Heading_20_1">
      <loext:graphic-properties draw:fill-gradient-name="gradient" draw:fill-hatch-name="hatch"/>
      <style:paragraph-properties fo:break-before="page"/>
      <style:text-properties officeooo:paragraph-rsid="002e3da5"/>
    </style:style>
    <style:style style:name="P9" style:family="paragraph" style:parent-style-name="Text_20_body">
      <style:text-properties officeooo:paragraph-rsid="0013bafc"/>
    </style:style>
    <style:style style:name="P10" style:family="paragraph" style:parent-style-name="Text_20_body">
      <style:text-properties officeooo:rsid="0016f8d0" officeooo:paragraph-rsid="0016f8d0"/>
    </style:style>
    <style:style style:name="P11" style:family="paragraph" style:parent-style-name="Text_20_body" style:list-style-name="L1">
      <style:text-properties officeooo:rsid="0016f8d0" officeooo:paragraph-rsid="0016f8d0"/>
    </style:style>
    <style:style style:name="P12" style:family="paragraph" style:parent-style-name="Text_20_body" style:list-style-name="L1">
      <style:text-properties officeooo:rsid="0017e2ba" officeooo:paragraph-rsid="0017e2ba"/>
    </style:style>
    <style:style style:name="P13" style:family="paragraph" style:parent-style-name="Text_20_body">
      <style:text-properties officeooo:rsid="00199b9b" officeooo:paragraph-rsid="001a6607"/>
    </style:style>
    <style:style style:name="P14" style:family="paragraph" style:parent-style-name="Text_20_body">
      <style:text-properties officeooo:rsid="00199b9b" officeooo:paragraph-rsid="0023d50f"/>
    </style:style>
    <style:style style:name="P15" style:family="paragraph" style:parent-style-name="Text_20_body">
      <style:text-properties officeooo:rsid="001ab283" officeooo:paragraph-rsid="001bfe61"/>
    </style:style>
    <style:style style:name="P16" style:family="paragraph" style:parent-style-name="Text_20_body">
      <style:text-properties officeooo:rsid="001bfe61" officeooo:paragraph-rsid="001c62cf"/>
    </style:style>
    <style:style style:name="P17" style:family="paragraph" style:parent-style-name="Text_20_body">
      <style:text-properties officeooo:rsid="001bfe61" officeooo:paragraph-rsid="001d538e"/>
    </style:style>
    <style:style style:name="P18" style:family="paragraph" style:parent-style-name="Text_20_body">
      <style:text-properties officeooo:rsid="001d538e" officeooo:paragraph-rsid="001d538e"/>
    </style:style>
    <style:style style:name="P19" style:family="paragraph" style:parent-style-name="Text_20_body" style:list-style-name="L2">
      <style:text-properties officeooo:rsid="001fcf0c" officeooo:paragraph-rsid="001fcf0c"/>
    </style:style>
    <style:style style:name="P20" style:family="paragraph" style:parent-style-name="Text_20_body" style:list-style-name="L2">
      <style:text-properties officeooo:paragraph-rsid="001fcf0c"/>
    </style:style>
    <style:style style:name="P21" style:family="paragraph" style:parent-style-name="Text_20_body">
      <style:text-properties officeooo:paragraph-rsid="0022882a"/>
    </style:style>
    <style:style style:name="P22" style:family="paragraph" style:parent-style-name="Text_20_body">
      <style:text-properties officeooo:paragraph-rsid="00230ebd"/>
    </style:style>
    <style:style style:name="P23" style:family="paragraph" style:parent-style-name="Text_20_body">
      <style:text-properties officeooo:paragraph-rsid="0023d50f"/>
    </style:style>
    <style:style style:name="P24" style:family="paragraph" style:parent-style-name="Text_20_body">
      <style:text-properties officeooo:paragraph-rsid="001e492b"/>
    </style:style>
    <style:style style:name="P25" style:family="paragraph" style:parent-style-name="Text_20_body">
      <style:text-properties officeooo:paragraph-rsid="002cb850"/>
    </style:style>
    <style:style style:name="P26" style:family="paragraph" style:parent-style-name="Title">
      <style:text-properties officeooo:paragraph-rsid="002e3da5"/>
    </style:style>
    <style:style style:name="T1" style:family="text">
      <style:text-properties officeooo:rsid="0013bafc"/>
    </style:style>
    <style:style style:name="T2" style:family="text">
      <style:text-properties fo:font-style="italic" style:font-style-asian="italic" style:font-style-complex="italic"/>
    </style:style>
    <style:style style:name="T3" style:family="text">
      <style:text-properties fo:font-style="italic" officeooo:rsid="0013bafc" style:font-style-asian="italic" style:font-style-complex="italic"/>
    </style:style>
    <style:style style:name="T4" style:family="text">
      <style:text-properties fo:font-style="italic" officeooo:rsid="0022882a" style:font-style-asian="italic" style:font-style-complex="italic"/>
    </style:style>
    <style:style style:name="T5" style:family="text">
      <style:text-properties fo:font-style="italic" officeooo:rsid="0015b9be" style:font-style-asian="italic" style:font-style-complex="italic"/>
    </style:style>
    <style:style style:name="T6" style:family="text">
      <style:text-properties fo:font-style="italic" officeooo:rsid="00230ebd" style:font-style-asian="italic" style:font-style-complex="italic"/>
    </style:style>
    <style:style style:name="T7" style:family="text">
      <style:text-properties fo:font-style="italic" officeooo:rsid="001a6607" style:font-style-asian="italic" style:font-style-complex="italic"/>
    </style:style>
    <style:style style:name="T8" style:family="text">
      <style:text-properties fo:font-style="italic" officeooo:rsid="001ab283" style:font-style-asian="italic" style:font-style-complex="italic"/>
    </style:style>
    <style:style style:name="T9" style:family="text">
      <style:text-properties fo:font-style="italic" officeooo:rsid="0016f8d0" style:font-style-asian="italic" style:font-style-complex="italic"/>
    </style:style>
    <style:style style:name="T10" style:family="text">
      <style:text-properties fo:font-style="italic" officeooo:rsid="00199b9b" style:font-style-asian="italic" style:font-style-complex="italic"/>
    </style:style>
    <style:style style:name="T11" style:family="text">
      <style:text-properties fo:font-style="italic" officeooo:rsid="0017e2ba" style:font-style-asian="italic" style:font-style-complex="italic"/>
    </style:style>
    <style:style style:name="T12" style:family="text">
      <style:text-properties fo:font-style="italic" officeooo:rsid="001d538e" style:font-style-asian="italic" style:font-style-complex="italic"/>
    </style:style>
    <style:style style:name="T13" style:family="text">
      <style:text-properties fo:font-style="italic" officeooo:rsid="00267eea" style:font-style-asian="italic" style:font-style-complex="italic"/>
    </style:style>
    <style:style style:name="T14" style:family="text">
      <style:text-properties fo:font-style="italic" officeooo:rsid="001da9f1" style:font-style-asian="italic" style:font-style-complex="italic"/>
    </style:style>
    <style:style style:name="T15" style:family="text">
      <style:text-properties fo:font-style="italic" officeooo:rsid="002b58f9" style:font-style-asian="italic" style:font-style-complex="italic"/>
    </style:style>
    <style:style style:name="T16" style:family="text">
      <style:text-properties fo:font-style="italic" officeooo:rsid="002cb850" style:font-style-asian="italic" style:font-style-complex="italic"/>
    </style:style>
    <style:style style:name="T17" style:family="text">
      <style:text-properties fo:font-style="italic" officeooo:rsid="0030b7de" style:font-style-asian="italic" style:font-style-complex="italic"/>
    </style:style>
    <style:style style:name="T18" style:family="text">
      <style:text-properties fo:font-style="italic" officeooo:rsid="00326139" style:font-style-asian="italic" style:font-style-complex="italic"/>
    </style:style>
    <style:style style:name="T19" style:family="text">
      <style:text-properties officeooo:rsid="0015b9be"/>
    </style:style>
    <style:style style:name="T20" style:family="text">
      <style:text-properties officeooo:rsid="0016f8d0"/>
    </style:style>
    <style:style style:name="T21" style:family="text">
      <style:text-properties officeooo:rsid="0017e2ba"/>
    </style:style>
    <style:style style:name="T22" style:family="text">
      <style:text-properties officeooo:rsid="001a6607"/>
    </style:style>
    <style:style style:name="T23" style:family="text">
      <style:text-properties officeooo:rsid="001ab283"/>
    </style:style>
    <style:style style:name="T24" style:family="text">
      <style:text-properties officeooo:rsid="001bfe61"/>
    </style:style>
    <style:style style:name="T25" style:family="text">
      <style:text-properties officeooo:rsid="001c62cf"/>
    </style:style>
    <style:style style:name="T26" style:family="text">
      <style:text-properties officeooo:rsid="001d538e"/>
    </style:style>
    <style:style style:name="T27" style:family="text">
      <style:text-properties officeooo:rsid="001da9f1"/>
    </style:style>
    <style:style style:name="T28" style:family="text">
      <style:text-properties officeooo:rsid="001e492b"/>
    </style:style>
    <style:style style:name="T29" style:family="text">
      <style:text-properties officeooo:rsid="001fcf0c"/>
    </style:style>
    <style:style style:name="T30" style:family="text">
      <style:text-properties officeooo:rsid="0022882a"/>
    </style:style>
    <style:style style:name="T31" style:family="text">
      <style:text-properties officeooo:rsid="00230ebd"/>
    </style:style>
    <style:style style:name="T32" style:family="text">
      <style:text-properties fo:font-style="normal" officeooo:rsid="0022882a" style:font-style-asian="normal" style:font-style-complex="normal"/>
    </style:style>
    <style:style style:name="T33" style:family="text">
      <style:text-properties fo:font-style="normal" officeooo:rsid="00230ebd" style:font-style-asian="normal" style:font-style-complex="normal"/>
    </style:style>
    <style:style style:name="T34" style:family="text">
      <style:text-properties fo:font-style="normal" officeooo:rsid="00267eea" style:font-style-asian="normal" style:font-style-complex="normal"/>
    </style:style>
    <style:style style:name="T35" style:family="text">
      <style:text-properties fo:font-style="normal" officeooo:rsid="002ed60a" style:font-style-asian="normal" style:font-style-complex="normal"/>
    </style:style>
    <style:style style:name="T36" style:family="text">
      <style:text-properties fo:font-style="normal" officeooo:rsid="001da9f1" style:font-style-asian="normal" style:font-style-complex="normal"/>
    </style:style>
    <style:style style:name="T37" style:family="text">
      <style:text-properties fo:font-style="normal" officeooo:rsid="0030b7de" style:font-style-asian="normal" style:font-style-complex="normal"/>
    </style:style>
    <style:style style:name="T38" style:family="text">
      <style:text-properties fo:font-style="normal" officeooo:rsid="001a6607" style:font-style-asian="normal" style:font-style-complex="normal"/>
    </style:style>
    <style:style style:name="T39" style:family="text">
      <style:text-properties fo:font-style="normal" officeooo:rsid="00326139" style:font-style-asian="normal" style:font-style-complex="normal"/>
    </style:style>
    <style:style style:name="T40" style:family="text">
      <style:text-properties officeooo:rsid="0023d50f"/>
    </style:style>
    <style:style style:name="T41" style:family="text">
      <style:text-properties officeooo:rsid="002553e9"/>
    </style:style>
    <style:style style:name="T42" style:family="text">
      <style:text-properties officeooo:rsid="00267eea"/>
    </style:style>
    <style:style style:name="T43" style:family="text">
      <style:text-properties officeooo:rsid="0028396d"/>
    </style:style>
    <style:style style:name="T44" style:family="text">
      <style:text-properties officeooo:rsid="002b58f9"/>
    </style:style>
    <style:style style:name="T45" style:family="text">
      <style:text-properties officeooo:rsid="002cb850"/>
    </style:style>
    <style:style style:name="T46" style:family="text">
      <style:text-properties officeooo:rsid="002e3da5"/>
    </style:style>
    <style:style style:name="T47" style:family="text">
      <style:text-properties officeooo:rsid="002ed60a"/>
    </style:style>
    <style:style style:name="T48" style:family="text">
      <style:text-properties officeooo:rsid="0030b7de"/>
    </style:style>
    <style:style style:name="T49" style:family="text">
      <style:text-properties officeooo:rsid="00329a2d"/>
    </style:style>
    <style:style style:name="fr1" style:family="graphic" style:parent-style-name="Graphics">
      <style:graphic-properties fo:margin-left="0cm" fo:margin-right="0cm" fo:margin-top="0cm" fo:margin-bottom="0cm" style:run-through="foreground" style:wrap="none" style:vertical-pos="from-top" style:vertical-rel="paragraph" style:horizontal-pos="center" style:horizontal-rel="paragraph" fo:padding="0cm" fo:border="none" style:shadow="none" draw:shadow-opacity="100%" style:mirror="none" fo:clip="rect(0cm, 0cm, 0cm, 0cm)" draw:luminance="0%" draw:contrast="0%" draw:red="0%" draw:green="0%" draw:blue="0%" draw:gamma="100%" draw:color-inversion="false" draw:image-opacity="100%" draw:color-mode="standard" loext:rel-width-rel="paragraph"/>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ext:span text:style-name="T45">Uneinigkeit</text:span> bezüglich </text:p>
      <text:p text:style-name="P26"><text:span text:style-name="T30">Pflege</text:span> der Parzelle 2517 </text:p>
      <text:p text:style-name="Subtitle"><text:span text:style-name="T1">Z</text:span>wischen den <text:span text:style-name="T46">Eigentümer</text:span> <text:span text:style-name="T2">In den Hagenbuchen 6</text:span> und <text:span text:style-name="T3">I</text:span><text:span text:style-name="T2">n den Hagenbuchen 8</text:span></text:p>
      <text:p text:style-name="Text_20_body"><text:span text:style-name="T2"/></text:p>
      <text:h text:style-name="P7" text:outline-level="1"><draw:frame draw:style-name="fr1" draw:name="Image1" text:anchor-type="paragraph" svg:y="1.21cm" svg:width="15.288cm" style:rel-width="96%" svg:height="13.587cm" style:rel-height="scale" draw:z-index="0"><draw:image xlink:href="Pictures/10000001000004850000040805014E1B41D5E252.png" xlink:type="simple" xlink:show="embed" xlink:actuate="onLoad" draw:mime-type="image/png"/></draw:frame><text:bookmark-start text:name="__RefHeading___Toc1169_3533179722"/><text:span text:style-name="T45">Lage</text:span><text:span text:style-name="T1">plan </text:span><text:span text:style-name="T47">Parzelle 2517</text:span><text:bookmark-end text:name="__RefHeading___Toc1169_3533179722"/></text:h>
      <text:p text:style-name="Text_20_body"/>
      <text:h text:style-name="P8" text:outline-level="1"><text:span text:style-name="T1">Die Situation</text:span></text:h>
      <text:p text:style-name="P21"><text:span text:style-name="T1">Die Parzelle 2517</text:span><text:span text:style-name="T44"> </text:span><text:span text:style-name="T30">gehört zu 50.5% </text:span><text:span text:style-name="T31">der Liegenschaft </text:span><text:span text:style-name="T4">In den Hagenbuchen 8</text:span><text:span text:style-name="T30"> </text:span><text:span text:style-name="T31">(im folgenden </text:span><text:span text:style-name="T4">Hagenbuchen 8</text:span><text:span text:style-name="T32"> </text:span><text:span text:style-name="T33">genannt)</text:span><text:span text:style-name="T32"> </text:span><text:span text:style-name="T30">und zu 49.5% </text:span><text:span text:style-name="T4">In den Hagenbuchen 6 </text:span><text:span text:style-name="T6">(</text:span><text:span text:style-name="T33">im folgenden </text:span><text:span text:style-name="T4">Hagenbuchen </text:span><text:span text:style-name="T6">6</text:span><text:span text:style-name="T32"> </text:span><text:span text:style-name="T33">genannt)</text:span><text:span text:style-name="T4">.</text:span></text:p>
      <text:p text:style-name="P22"><text:span text:style-name="T31">Sie war</text:span><text:span text:style-name="T1"> als Zugangsweg </text:span><text:span text:style-name="T19">zu den beiden Liegenschaften </text:span><text:span text:style-name="T1">gedacht. </text:span><text:span text:style-name="T19">Der Weg </text:span><text:span text:style-name="T1">ist jedoch seit Jahrzehnten ungenutzt. Für die Landschaftspflege sind beide Liegenschaften gemeinsam verantwortlich.</text:span></text:p>
      <text:p text:style-name="P22"><text:span text:style-name="T20">Inzwischen sind die Bäume und Büsche derart gewachsen, dass ein Zurück-schneiden nicht nur deutlich häufiger </text:span><text:span text:style-name="T31">notwendig</text:span><text:span text:style-name="T20"> ist, sondern auch die Kosten entsprechend ansteigen.</text:span></text:p>
      <text:p text:style-name="P9">Die angrenzenden Liegenschaften <text:span text:style-name="T2">Birseckstrasse 42</text:span> und <text:span text:style-name="T2">46</text:span> <text:span text:style-name="T19">waren</text:span> <text:span text:style-name="T20">in der Vergangenheit </text:span>immer wieder durch die Vegetation gestört, <text:span text:style-name="T2">Birseckstrasse 46</text:span> (Hauswand nur 6 m entfernt) hatte <text:span text:style-name="T19">gar </text:span><text:span text:style-name="T31">mit</text:span><text:span text:style-name="T19"> </text:span>Schimmel wegen Feuchtigkeit zu kämpfen. </text:p>
      <text:p text:style-name="P25"><text:span text:style-name="T40">D</text:span><text:span text:style-name="T31">ie Pflege</text:span><text:span text:style-name="T19"> </text:span><text:span text:style-name="T40">gestaltet sich </text:span><text:span text:style-name="T19">in der Praxis </text:span><text:span text:style-name="T20">leider</text:span><text:span text:style-name="T19"> als schwierig. </text:span><text:span text:style-name="T40">Denn</text:span><text:span text:style-name="T20"> beide Parteien </text:span><text:span text:style-name="T40">sind </text:span><text:span text:style-name="T20">gemeinsam verantwortlich,</text:span><text:span text:style-name="T19"> </text:span><text:span text:style-name="T40">und</text:span><text:span text:style-name="T19"> für viele Entscheidungen </text:span><text:span text:style-name="T40">ist </text:span><text:span text:style-name="T19">eine gemeinsam</text:span><text:span text:style-name="T40">e</text:span><text:span text:style-name="T19"> Begehung vor Ort nötig. Da </text:span><text:span text:style-name="T5">Hagenbuchen </text:span><text:span text:style-name="T16">8</text:span><text:span text:style-name="T19"> weitgehend im Ausland weilt, ist dies mit grossem Aufwand verbunden.</text:span></text:p>
      <text:h text:style-name="P3" text:outline-level="1">Vereinfachung der Lage</text:h>
      <text:p text:style-name="P23">Die bei Weitem einfachste, wirtschaftlich günstigste und für die Zukunft konstant bleibende Variante wäre daher, die derzeitige Vegetation durch eine Naturwiese zu ersetzen. Eine Wiese für diese Flächengrösse führt lediglich zu Kosten von ungefähr 150.- per annum<text:span text:style-name="T24"><text:note text:id="ftn3" text:note-class="footnote"><text:note-citation>1</text:note-citation><text:note-body><text:p text:style-name="P1">Aufwand für eine Naturwiese: 0.6 Minuten pro Quadratmeter à 146 qm (2517) ergeben aufgerundet 90 Minuten, i.e. CHF 120 <text:span text:style-name="T25">bei </text:span>80 CHF pro Stunde Stundenansatz <text:span text:style-name="T25">(Angaben gemäss Gärtner Wyss).</text:span></text:p></text:note-body></text:note></text:span>. Ausserdem bleibt <text:span text:style-name="T40">eine Wiese</text:span> «konstant», i.e. während Büsche und Bäume wachsen und so zu einer grundlegenden Veränderung der Parzelle führen, bleibt eine korrekt gepflegte Wiese eine Wiese — auch nach 50 Jahren.</text:p>
      <text:h text:style-name="P4" text:outline-level="1">Standpunkt von <text:span text:style-name="T2">Hagenbuchen 8</text:span></text:h>
      <text:p text:style-name="P13">Mein<text:span text:style-name="T22">e</text:span> Anliegen <text:span text:style-name="T22">sind </text:span><text:span text:style-name="T23">(</text:span><text:span text:style-name="T40">a</text:span><text:span text:style-name="T23">) </text:span>Planungssicherheit für die Zukunft und <text:span text:style-name="T23">(</text:span><text:span text:style-name="T40">b</text:span><text:span text:style-name="T23">) </text:span>Kostenlimitierung. Grundsätzlich <text:span text:style-name="T22">hege ich keine spezifischen Wünsche bezüglich der Vegetation, doch wenn ich extra aus dem Ausland in die Schweiz reisen muss, weil die Nachbarn sich beschweren </text:span><text:span text:style-name="T23">und entschieden werden muss, wie welcher Baum zurück-geschnitten wird</text:span><text:span text:style-name="T22">, o.ä., ist der Aufwand wirklich zu gross. </text:span></text:p>
      <text:p text:style-name="P14"><text:span text:style-name="T22">Der zweite Punkt </text:span><text:span text:style-name="T23">betrifft die</text:span><text:span text:style-name="T22"> Kostenlimitierung. Eine Hecke mit Bäumen führt zu sehr hohem Aufwand und steht in keiner Relation zum Nutzen. Die </text:span><text:span text:style-name="T40">besagte </text:span><text:span text:style-name="T22">Parzelle grenzt nur </text:span><text:span text:style-name="T49">auf einem Abschnitt von </text:span><text:span text:style-name="T22">3 m an </text:span><text:span text:style-name="T40">das Terrain der</text:span><text:span text:style-name="T22"> Liegenschaft </text:span><text:span text:style-name="T7">Hagenbuchen 8</text:span><text:span text:style-name="T38"> </text:span><text:span text:style-name="T39">und ist somit nicht von Bedeutung.</text:span></text:p>
      <text:p text:style-name="P14"><text:span text:style-name="T22">Daher bin ich der Meinung, dass </text:span><text:span text:style-name="T23">die Mehrk</text:span><text:span text:style-name="T22">osten </text:span><text:span text:style-name="T23">gegenüber einer Wiese</text:span><text:span text:style-name="T22">, </text:span><text:span text:style-name="T23">i.e. die Kosten</text:span><text:span text:style-name="T22"> für </text:span><text:span text:style-name="T23">den Unterhalt </text:span><text:span text:style-name="T22">eine</text:span><text:span text:style-name="T23">r</text:span><text:span text:style-name="T22"> Hecke und die Verantwortung für de</text:span><text:span text:style-name="T23">r</text:span><text:span text:style-name="T22">en Pflege von </text:span><text:span text:style-name="T7">Hagenbuchen 6</text:span><text:span text:style-name="T22"> übernommen werden sollte. Denn </text:span><text:span text:style-name="T23">nur</text:span><text:span text:style-name="T22"> </text:span><text:span text:style-name="T7">Hagenbuchen 6</text:span><text:span text:style-name="T22"> wünscht sich eine Hecke. <text:s/></text:span></text:p>
      <text:h text:style-name="Heading_20_1" text:outline-level="1">Lösungsversuch durch <text:span text:style-name="T2">Hagenbuchen 8</text:span></text:h>
      <text:p text:style-name="P10"><text:span text:style-name="T8">Hagenbuchen 8</text:span><text:span text:style-name="T23"> hat </text:span>den Miteigentümern drei Lösungsansätze offeriert (Details siehe Briefe):</text:p>
      <text:list xml:id="list1892986187" text:style-name="L1">
        <text:list-item>
          <text:p text:style-name="P12">Rodung <text:span text:style-name="T23">der Parzelle 2517</text:span> und Anlegen einer Naturwiese.</text:p>
        </text:list-item>
        <text:list-item>
          <text:p text:style-name="P12">Eine Übernahme der Pflege/Verantwortung <text:span text:style-name="T20">durch </text:span><text:span text:style-name="T9">Hagenbuchen </text:span><text:span text:style-name="T10">8</text:span><text:span text:style-name="T20"> mit fixer Kostenbeteiligung </text:span>von <text:span text:style-name="T2">Hagenbuchen </text:span><text:span text:style-name="T10">6</text:span>.</text:p>
        </text:list-item>
        <text:list-item>
          <text:p text:style-name="P11"><text:soft-page-break/>Eine Übernahme <text:span text:style-name="T21">der Pflege/Verantwortung </text:span>durch <text:span text:style-name="T2">Hagenbuchen 6</text:span> mit fixer Kostenbeteiligung <text:span text:style-name="T21">von </text:span><text:span text:style-name="T11">Hagenbuchen 8</text:span><text:span text:style-name="T21">.</text:span></text:p>
        </text:list-item>
      </text:list>
      <text:p text:style-name="P15">Aus Kulanz h<text:span text:style-name="T24">abe ich eine Kostenbe</text:span><text:span text:style-name="T25">te</text:span><text:span text:style-name="T24">iligung von </text:span><text:span text:style-name="T25">CHF </text:span><text:span text:style-name="T24">300.- per annum angeboten, was ca. </text:span><text:span text:style-name="T41">dem</text:span><text:span text:style-name="T24"> Vierfache</text:span><text:span text:style-name="T41">n</text:span><text:span text:style-name="T24"> dessen </text:span><text:span text:style-name="T41">entspricht</text:span><text:span text:style-name="T24">, was eine Naturwiese kosten würde. </text:span></text:p>
      <text:h text:style-name="Heading_20_1" text:outline-level="1">Reaktion <text:span text:style-name="T2">Hagenbuchen </text:span><text:span text:style-name="T15">6</text:span></text:h>
      <text:p text:style-name="P16">Obwohl <text:span text:style-name="T2">Hagenbuchen </text:span><text:span text:style-name="T15">6</text:span> klare Vorstellungen und Wünsche bezüglich der Vegetation für die besagte Parzelle hegt, wurde<text:span text:style-name="T47">n</text:span> mein<text:span text:style-name="T25">e</text:span> <text:span text:style-name="T25">Angebote abgelehnt. Meine Anliegen wurden ignoriert. </text:span></text:p>
      <text:p text:style-name="P17"><text:span text:style-name="T25">Die Ablehnung von Vorschlag </text:span><text:span text:style-name="T41">3</text:span><text:span text:style-name="T25"> ist insofern merkwürdig, da das Angebot die </text:span>Kosten für <text:span text:style-name="T47">die </text:span>Pflege <text:span text:style-name="T26">fast vollständig</text:span><text:span text:style-name="T25"> decken würde. Denn die Ausgaben betrugen </text:span>gemäss <text:span text:style-name="T2">Hagenbuchen 6</text:span> <text:span text:style-name="T41">insgesamt </text:span>CHF 6809.- <text:span text:style-name="T25">für die letzten 12 Jahre. Dazu</text:span> ein Not-Rückschnitt im <text:span text:style-name="T25">2021 </text:span><text:span text:style-name="T47">(</text:span>meinerseits <text:span text:style-name="T47">in Auftrag gegeben)</text:span> von 580.- <text:span text:style-name="T25">ergibt einen </text:span><text:span text:style-name="T41">Gesamtaufwand</text:span> von <text:span text:style-name="T41">CHF </text:span>615.- per annum <text:span text:style-name="T25">resp. je </text:span><text:span text:style-name="T41">CHF </text:span><text:span text:style-name="T25">307.50 pro Partei </text:span><text:span text:style-name="T41">und Jahr</text:span><text:span text:style-name="T25">. </text:span></text:p>
      <text:p text:style-name="P17"><text:span text:style-name="T26">Lehnt </text:span><text:span text:style-name="T12">Hagenbuchen 6</text:span><text:span text:style-name="T26"> </text:span><text:span text:style-name="T28">ein</text:span><text:span text:style-name="T26"> Angebot wegen </text:span><text:span text:style-name="T28">CHF </text:span><text:span text:style-name="T26">7.50 </text:span><text:span text:style-name="T49">pro Jahr </text:span><text:span text:style-name="T26">ab?</text:span></text:p>
      <text:h text:style-name="P5" text:outline-level="1">Fazit</text:h>
      <text:p text:style-name="P18">Da <text:span text:style-name="T2">Hagenbuchen 6</text:span> ein<text:span text:style-name="T47">e</text:span> sinnvolle und grosszügige <text:span text:style-name="T47">Offerte</text:span> angelehnt hat, komme ich nicht umhin, zu vermuten, dass das eigentliche Ziel <text:span text:style-name="T47">die </text:span>Kostenabwälzung ist — mit gleichzeitiger Durchsetzung der eigenen <text:span text:style-name="T42">Vorstellungen</text:span>. <text:span text:style-name="T29">Denn solange beide Parteien gemeinsam verantwortlich sind, spiel</text:span><text:span text:style-name="T47">en</text:span><text:span text:style-name="T29"> die </text:span><text:span text:style-name="T45">Umstände</text:span><text:span text:style-name="T29"> </text:span><text:span text:style-name="T47">jenen in die Hände</text:span><text:span text:style-name="T29">, die «hohe Bäume» wünschen…</text:span><text:span text:style-name="T29"><text:note text:id="ftn2" text:note-class="footnote"><text:note-citation>2</text:note-citation><text:note-body><text:p text:style-name="P2">Spieltheoretisch liegen <text:span text:style-name="T42">die </text:span>Vorteile bei jenen, die eine wild-wachsende Vegetation wünschen und gleichzeitig Kosten abwälzen wollen: Für jedes Zurückschneiden braucht es eine Einigung. Wird diese verhindert oder heraus gezögert, wachsen die Büsche und Bäume weiter. Bestell<text:span text:style-name="T42">t eine Seite </text:span>den Gärtner ohne Einigung, riskier<text:span text:style-name="T42">t</text:span> <text:span text:style-name="T42">sie</text:span> nicht nur einen Prozess, <text:span text:style-name="T42">sondern </text:span>auch auf den Kosten sitzen zu bleiben. <text:span text:style-name="T2">Hagenbuchen 6</text:span> möchte eine hohe Hecke mit Bäumen. <text:span text:style-name="T30">Also</text:span> muss sie die Kooperation <text:span text:style-name="T42">nur </text:span><text:span text:style-name="T30">so lange verweigern, bis </text:span><text:span text:style-name="T42">die andere Seite</text:span><text:span text:style-name="T30"> zermürbt dem zustimm</text:span><text:span text:style-name="T42">t</text:span><text:span text:style-name="T30">, was </text:span><text:span text:style-name="T48">sie</text:span><text:span text:style-name="T30"> </text:span><text:span text:style-name="T42">will</text:span><text:span text:style-name="T30">. Ansonsten wächst alles weiter… </text:span></text:p></text:note-body></text:note></text:span></text:p>
      <text:h text:style-name="P6" text:outline-level="1">Forderung</text:h>
      <text:p text:style-name="P24"><text:span text:style-name="T27">Unter den gegebenen Umständen bestehe ich auf Anlegen einer Naturwiese. </text:span><text:span text:style-name="T43">Denn n</text:span><text:span text:style-name="T27">ur eine Naturwiese garantiert Stabilität und </text:span><text:span text:style-name="T43">verhindert sicher </text:span><text:span text:style-name="T27">zukünftige Kostenexplosionen. Falls </text:span><text:span text:style-name="T14">Hagenbuchen 6</text:span><text:span text:style-name="T27"> mehr als eine Wiese möchte, </text:span><text:span text:style-name="T28">i.e. Bäume und Büsche</text:span><text:span text:style-name="T27">, stimme ich dem nur unter vollständiger </text:span><text:span text:style-name="T48">Ü</text:span><text:span text:style-name="T27">bernahme aller Mehrkosten– <text:s/>auch zukünftiger – seitens </text:span><text:span text:style-name="T14">Hagenbuchen 6</text:span><text:span text:style-name="T36"> </text:span><text:span text:style-name="T37">zu</text:span><text:span text:style-name="T27">. </text:span></text:p>
      <text:h text:style-name="Heading_20_1" text:outline-level="1">Anhang</text:h>
      <text:list xml:id="list3601775809" text:style-name="L2">
        <text:list-item>
          <text:p text:style-name="P19">Brief Liegenschaften Hagenbuchen 6 &amp; Birseckstrasse 46</text:p>
        </text:list-item>
        <text:list-item>
          <text:p text:style-name="P19">Brief Strauss (Miteigentümer 1. Brief)</text:p>
        </text:list-item>
        <text:list-item>
          <text:p text:style-name="P19">Brief Brodbeck 1 (Miteigentümer 2. Brief)</text:p>
        </text:list-item>
        <text:list-item>
          <text:p text:style-name="P19">Brodbeck <text:span text:style-name="T43">Antwort 1</text:span></text:p>
        </text:list-item>
        <text:list-item>
          <text:p text:style-name="P20"><text:span text:style-name="T29">Brief Brodbeck 2 (Miteigentümer 3. Brief)</text:span></text:p>
        </text:list-item>
        <text:list-item>
          <text:p text:style-name="P19">Brodbeck <text:span text:style-name="T43">Antwort 2</text:span></text:p>
        </text:list-item>
      </text:list>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inux Libertine Display O" svg:font-family="'Linux Libertine Display O'" style:font-adornments="Regular"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CH"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de" fo:country="CH"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fo:text-align="justify" style:justify-single-word="false"/>
      <style:text-properties fo:font-size="11pt"/>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ohit Devanagari" style:font-family-complex="'Lohit Devanagari'" style:language-complex="zxx" style:country-complex="none"/>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style:font-name="Linux Libertine Display O" fo:font-family="'Linux Libertine Display O'" style:font-style-name="Regular" style:font-pitch="variable" fo:font-size="18pt" fo:font-weight="normal" style:font-size-asian="18pt" style:font-weight-asian="bold" style:font-size-complex="18pt" style:font-weight-complex="bold"/>
    </style:style>
    <style:style style:name="Figure" style:family="paragraph" style:parent-style-name="Caption" style:class="extra"/>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499cm" fo:margin-right="2.499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7-24T09:13:30.858649092</meta:creation-date>
    <dc:date>2022-07-24T14:27:27.564279209</dc:date>
    <meta:editing-duration>PT2H15M13S</meta:editing-duration>
    <meta:editing-cycles>2</meta:editing-cycles>
    <meta:generator>LibreOffice/7.3.4.2$Linux_X86_64 LibreOffice_project/30$Build-2</meta:generator>
    <meta:document-statistic meta:table-count="0" meta:image-count="1" meta:object-count="0" meta:page-count="3" meta:paragraph-count="39" meta:word-count="817" meta:character-count="5534" meta:non-whitespace-character-count="4759"/>
  </office:meta>
</office:document-meta>
</file>