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ccanthis ADF Std No2" svg:font-family="'Accanthis ADF Std No2'" style:font-pitch="variable"/>
    <style:font-face style:name="Arab" svg:font-family="Arab" style:font-pitch="variable"/>
    <style:font-face style:name="Bitstream Vera Sans" svg:font-family="'Bitstream Vera Sans'" style:font-pitch="variable"/>
    <style:font-face style:name="Bitstream Vera Serif" svg:font-family="'Bitstream Vera Serif'" style:font-family-generic="roman" style:font-pitch="variable"/>
    <style:font-face style:name="DejaVu Sans" svg:font-family="'DejaVu Sans'" style:font-family-generic="swiss" style:font-pitch="variable"/>
    <style:font-face style:name="DejaVu Sans Mono" svg:font-family="'DejaVu Sans Mono'" style:font-family-generic="modern" style:font-pitch="fixed"/>
    <style:font-face style:name="Linux Libertine G" svg:font-family="'Linux Libertine G'"/>
    <style:font-face style:name="Linux Libertine G1" svg:font-family="'Linux Libertine G'" style:font-pitch="variable"/>
    <style:font-face style:name="Linux Libertine O" svg:font-family="'Linux Libertine O'" style:font-adornments="Regular" style:font-pitch="variable"/>
    <style:font-face style:name="nachlieli" svg:font-family="nachlieli"/>
    <style:font-face style:name="nachlieli1" svg:font-family="nachlieli" style:font-pitch="variable"/>
  </office:font-face-decls>
  <office:automatic-styles>
    <style:style style:name="P1" style:family="paragraph" style:parent-style-name="Standard">
      <style:text-properties style:font-name="DejaVu Sans" fo:font-size="10pt" fo:font-weight="normal" style:font-size-asian="10pt" style:font-weight-asian="normal" style:font-size-complex="10pt" style:font-weight-complex="normal"/>
    </style:style>
    <style:style style:name="P2" style:family="paragraph" style:parent-style-name="Standard">
      <style:text-properties style:font-name="Accanthis ADF Std No2" fo:font-size="10pt" fo:font-weight="normal" style:font-size-asian="10pt" style:font-weight-asian="normal" style:font-size-complex="10pt" style:font-weight-complex="normal"/>
    </style:style>
    <style:style style:name="P3" style:family="paragraph" style:parent-style-name="Frame_20_contents">
      <style:paragraph-properties fo:text-align="end" style:justify-single-word="false"/>
    </style:style>
    <style:style style:name="P4" style:family="paragraph" style:parent-style-name="Frame_20_contents">
      <style:paragraph-properties fo:text-align="justify" style:justify-single-word="false"/>
    </style:style>
    <style:style style:name="P5" style:family="paragraph" style:parent-style-name="Standard">
      <style:paragraph-properties fo:margin-top="0.6cm" fo:margin-bottom="1.499cm" style:contextual-spacing="false" fo:text-align="end" style:justify-single-word="false"/>
      <style:text-properties style:font-name="Linux Libertine G1" fo:font-size="12pt" style:font-size-asian="12pt" style:font-size-complex="12pt"/>
    </style:style>
    <style:style style:name="P6" style:family="paragraph" style:parent-style-name="Standard">
      <style:paragraph-properties fo:margin-top="0cm" fo:margin-bottom="1.3cm" style:contextual-spacing="false" fo:line-height="150%"/>
      <style:text-properties style:font-name="Linux Libertine G1" fo:font-size="12pt" fo:font-weight="bold" style:font-size-asian="12pt" style:font-weight-asian="bold" style:font-size-complex="12pt" style:font-weight-complex="bold"/>
    </style:style>
    <style:style style:name="P7" style:family="paragraph" style:parent-style-name="Standard">
      <style:paragraph-properties fo:margin-left="2.501cm" fo:margin-right="0cm" fo:margin-top="0cm" fo:margin-bottom="0.499cm" style:contextual-spacing="false" fo:line-height="150%" fo:text-indent="0cm" style:auto-text-indent="false"/>
      <style:text-properties style:font-name="Linux Libertine G1"/>
    </style:style>
    <style:style style:name="P8" style:family="paragraph" style:parent-style-name="letter_5f_body">
      <style:text-properties officeooo:paragraph-rsid="00156eff"/>
    </style:style>
    <style:style style:name="P9" style:family="paragraph" style:parent-style-name="letter_5f_body">
      <style:paragraph-properties fo:margin-top="0cm" fo:margin-bottom="0.499cm" style:contextual-spacing="false" fo:line-height="150%"/>
      <style:text-properties officeooo:paragraph-rsid="0016d163"/>
    </style:style>
    <style:style style:name="P10" style:family="paragraph" style:parent-style-name="letter_5f_body">
      <style:text-properties officeooo:paragraph-rsid="00159c58"/>
    </style:style>
    <style:style style:name="P11" style:family="paragraph" style:parent-style-name="letter_5f_body">
      <style:paragraph-properties fo:margin-left="0cm" fo:margin-right="0cm" fo:text-indent="0cm" style:auto-text-indent="false">
        <style:tab-stops/>
      </style:paragraph-properties>
      <style:text-properties officeooo:paragraph-rsid="001641e8"/>
    </style:style>
    <style:style style:name="P12" style:family="paragraph" style:parent-style-name="letter_5f_body">
      <style:text-properties officeooo:paragraph-rsid="0016d163"/>
    </style:style>
    <style:style style:name="T1" style:family="text">
      <style:text-properties style:font-name="Arab" fo:font-size="12pt" fo:font-weight="normal" style:font-size-asian="12pt" style:font-weight-asian="normal" style:font-size-complex="12pt" style:font-weight-complex="normal"/>
    </style:style>
    <style:style style:name="T2" style:family="text">
      <style:text-properties style:font-name="Linux Libertine G1"/>
    </style:style>
    <style:style style:name="T3" style:family="text">
      <style:text-properties style:font-name="Linux Libertine G1" fo:font-size="12pt" fo:font-weight="normal" officeooo:rsid="00156eff" style:font-size-asian="12pt" style:font-weight-asian="normal" style:font-size-complex="12pt" style:font-weight-complex="normal"/>
    </style:style>
    <style:style style:name="T4" style:family="text">
      <style:text-properties style:font-name="Linux Libertine G1" fo:font-size="12pt" fo:font-weight="normal" officeooo:rsid="00159c58" style:font-size-asian="12pt" style:font-weight-asian="normal" style:font-size-complex="12pt" style:font-weight-complex="normal"/>
    </style:style>
    <style:style style:name="T5" style:family="text">
      <style:text-properties style:font-name="Linux Libertine G1" fo:font-size="12pt" fo:font-weight="normal" officeooo:rsid="001641e8" style:font-size-asian="12pt" style:font-weight-asian="normal" style:font-size-complex="12pt" style:font-weight-complex="normal"/>
    </style:style>
    <style:style style:name="T6" style:family="text">
      <style:text-properties style:font-name="Linux Libertine G1" fo:font-size="12pt" fo:font-weight="normal" officeooo:rsid="0016d163" style:font-size-asian="12pt" style:font-weight-asian="normal" style:font-size-complex="12pt" style:font-weight-complex="normal"/>
    </style:style>
    <style:style style:name="T7" style:family="text">
      <style:text-properties style:font-name="Linux Libertine G1" fo:font-size="12pt" fo:font-weight="normal" officeooo:rsid="00174ae0" style:font-size-asian="12pt" style:font-weight-asian="normal" style:font-size-complex="12pt" style:font-weight-complex="normal"/>
    </style:style>
    <style:style style:name="T8" style:family="text">
      <style:text-properties style:font-name="Linux Libertine G1" fo:font-size="12pt" fo:font-weight="normal" officeooo:rsid="0017b42e" style:font-size-asian="12pt" style:font-weight-asian="normal" style:font-size-complex="12pt" style:font-weight-complex="normal"/>
    </style:style>
    <style:style style:name="T9" style:family="text">
      <style:text-properties style:font-name="Linux Libertine G1" fo:font-size="12pt" fo:font-weight="normal" officeooo:rsid="00190581" style:font-size-asian="12pt" style:font-weight-asian="normal" style:font-size-complex="12pt" style:font-weight-complex="normal"/>
    </style:style>
    <style:style style:name="T10" style:family="text">
      <style:text-properties style:font-name="Linux Libertine G1" officeooo:rsid="001641e8"/>
    </style:style>
    <style:style style:name="T11" style:family="text">
      <style:text-properties officeooo:rsid="00156eff"/>
    </style:style>
    <style:style style:name="T12" style:family="text">
      <style:text-properties officeooo:rsid="001641e8"/>
    </style:style>
    <style:style style:name="T13" style:family="text">
      <style:text-properties style:font-name="Linux Libertine G" fo:font-size="12pt" fo:font-weight="normal" officeooo:rsid="001641e8" style:font-name-asian="Linux Libertine G" style:font-size-asian="12pt" style:font-weight-asian="normal" style:font-name-complex="Linux Libertine G" style:font-size-complex="12pt" style:font-weight-complex="normal"/>
    </style:style>
    <style:style style:name="fr1" style:family="graphic" style:parent-style-name="Frame">
      <style:graphic-properties style:vertical-pos="middle" style:vertical-rel="page" style:horizontal-pos="left" style:horizontal-rel="page" fo:padding="0cm" fo:border="none" style:shadow="none" draw:shadow-opacity="100%"/>
    </style:style>
    <style:style style:name="fr2" style:family="graphic" style:parent-style-name="Frame">
      <style:graphic-properties style:vertical-pos="from-top" style:vertical-rel="page" style:horizontal-pos="left" style:horizontal-rel="page-start-margin" fo:padding="0.15cm" fo:border-left="none" fo:border-right="none" fo:border-top="0.06pt solid #000000" fo:border-bottom="none" style:shadow="none" draw:shadow-opacity="100%"/>
    </style:style>
    <style:style style:name="fr3" style:family="graphic" style:parent-style-name="Frame">
      <style:graphic-properties fo:margin-top="0.199cm" fo:margin-bottom="0.85cm" style:wrap="none" style:vertical-pos="from-top" style:vertical-rel="page" style:horizontal-pos="from-left" style:horizontal-rel="page" fo:padding="0cm" fo:border="none" style:shadow="none" draw:shadow-opacity="100%"/>
    </style:style>
    <number:date-style style:name="N46">
      <number:day/>
      <number:text>. </number:text>
      <number:month number:style="long" number:textual="true"/>
      <number:text> </number:text>
      <number:year number:style="long"/>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3" draw:name="Frame1" text:anchor-type="page" text:anchor-page-number="1" svg:x="11.989cm" svg:y="4.179cm" svg:width="8.276cm" svg:height="4.09cm" draw:z-index="1">
        <draw:text-box>
          <text:p text:style-name="Standard"><text:span text:style-name="Strong_20_Emphasis"><text:span text:style-name="T1"/></text:span></text:p>
        </draw:text-box>
      </draw:frame>
      <text:p text:style-name="P2">Thierry Blanc</text:p>
      <text:p text:style-name="P2">thierry.blanc@gmx.ch</text:p>
      <text:p text:style-name="P1"/>
      <text:p text:style-name="P1"/>
      <text:p text:style-name="P5"><draw:frame draw:style-name="fr2" draw:name="Frame2" text:anchor-type="paragraph" svg:y="11.201cm" svg:width="0.99cm" draw:z-index="0"><draw:text-box fo:min-height="0.646cm"><text:p text:style-name="P3"/></draw:text-box></draw:frame><text:span text:style-name="T12">Bihać</text:span>, <text:date style:data-style-name="N46" text:date-value="2022-06-16T19:59:57.690479317">16. Juni 2022</text:date></text:p>
      <text:p text:style-name="P6">Betrifft: <text:span text:style-name="T11">Parzelle 2517</text:span></text:p>
      <text:p text:style-name="P11"><draw:frame draw:style-name="fr1" draw:name="Frame3" text:anchor-type="paragraph" svg:width="1.453cm" draw:z-index="2"><draw:text-box fo:min-height="0.499cm"><text:p text:style-name="P4">-</text:p></draw:text-box></draw:frame><text:span text:style-name="T2">Sehr geehrte</text:span><text:span text:style-name="T10">r Herr Brodbeck</text:span></text:p>
      <text:p text:style-name="P11"><text:span text:style-name="T10"><text:s/></text:span></text:p>
      <text:p text:style-name="P12"><text:span text:style-name="Strong_20_Emphasis"><text:span text:style-name="T3">Wie </text:span></text:span><text:span text:style-name="Strong_20_Emphasis"><text:span text:style-name="T5">Sie</text:span></text:span><text:span text:style-name="Strong_20_Emphasis"><text:span text:style-name="T3"> geschrieben </text:span></text:span><text:span text:style-name="Strong_20_Emphasis"><text:span text:style-name="T5">haben</text:span></text:span><text:span text:style-name="Strong_20_Emphasis"><text:span text:style-name="T3">, beliefen sich die Kosten für die letzten 10 Jahre auf CHF 1845 und CHF 1558, i.e. total CHF 3400.-. Somit halte ich mein Angebot von CHF 300.- pro Jahr für fair und angemessen; 3000.- in 10 Jahren ist </text:span></text:span><text:span text:style-name="Strong_20_Emphasis"><text:span text:style-name="T6">schliesslich </text:span></text:span><text:span text:style-name="Strong_20_Emphasis"><text:span text:style-name="T3">fast das Doppelte d</text:span></text:span><text:span text:style-name="Strong_20_Emphasis"><text:span text:style-name="T6">ieser</text:span></text:span><text:span text:style-name="Strong_20_Emphasis"><text:span text:style-name="T3"> Kosten. </text:span></text:span></text:p>
      <text:p text:style-name="P12"><text:span text:style-name="Strong_20_Emphasis"><text:span text:style-name="T3">Wie ich im letzten Brief offeriert habe, bin ich gerne bereit, zu gleichen Bedingungen die Verantwortung (Wartung, etc.) zu übernehmen. Details wie Inflationsangleichung, u.ä. müssten wir </text:span></text:span><text:span text:style-name="Strong_20_Emphasis"><text:span text:style-name="T6">in beiden Fällen noch </text:span></text:span><text:span text:style-name="Strong_20_Emphasis"><text:span text:style-name="T3">besprechen.</text:span></text:span></text:p>
      <text:p text:style-name="P8"><text:span text:style-name="Strong_20_Emphasis"><text:span text:style-name="T3">Es ist leider schade, dass ich hier darauf hinweisen muss, dass spiel-theoretisch jene Partei einen Vorteil hat, die grosse Büsche und Bäume möchte. Diese Partei kann sich einfach verweigern, so lange bis die Nachbarn sich beschweren. Dann müssen beide Mitbesitzer den Rückschnitt zahlen und der entspricht zufällig den Wünschen dieser Partei. I.a.W. Hagenbuchen 6 möchte eine grosse Hecke, sie verweigert sich der Einigung und erreicht somit nicht nur, dass es zu einer grossen Hecke kommt, sie kann auch die Kosten auf Hagenbuchen 8 abwälzen. </text:span></text:span></text:p>
      <text:p text:style-name="P10"><text:span text:style-name="Strong_20_Emphasis"><text:span text:style-name="T6">Ich hielte es für</text:span></text:span><text:span text:style-name="Strong_20_Emphasis"><text:span text:style-name="T3"> fair und anständig, wenn jene Partei, die </text:span></text:span><text:span text:style-name="Strong_20_Emphasis"><text:span text:style-name="T4">zusätzliche</text:span></text:span><text:span text:style-name="Strong_20_Emphasis"><text:span text:style-name="T3"> Ansprüche </text:span></text:span><text:span text:style-name="Strong_20_Emphasis"><text:span text:style-name="T4">und Wünsche für diese Parzelle hegt</text:span></text:span><text:span text:style-name="Strong_20_Emphasis"><text:span text:style-name="T3"> </text:span></text:span><text:span text:style-name="Strong_20_Emphasis"><text:span text:style-name="T8">als das Minimum</text:span></text:span><text:span text:style-name="Strong_20_Emphasis"><text:span text:style-name="T3"> </text:span></text:span><text:span text:style-name="Strong_20_Emphasis"><text:span text:style-name="T4">auch </text:span></text:span><text:span text:style-name="Strong_20_Emphasis"><text:span text:style-name="T3">für diese Mehrkosten auch aufkäme. </text:span></text:span><text:span text:style-name="Strong_20_Emphasis"><text:span text:style-name="T4">Eine Wiese ist nicht nur günstiger, sie bleibt auch als Wiese bestehen (Zukunfts-Sicherheit), während eine Hecke, die nicht gepflegt wird, wächst und wächst </text:span></text:span><text:span text:style-name="Strong_20_Emphasis"><text:span text:style-name="T8">und so Kosten für die Zukunft anhäuft</text:span></text:span><text:span text:style-name="Strong_20_Emphasis"><text:span text:style-name="T4">. Diese potentiellen Kosten müssen </text:span></text:span><text:span text:style-name="Strong_20_Emphasis"><text:span text:style-name="T6">jetzt</text:span></text:span><text:span text:style-name="Strong_20_Emphasis"><text:span text:style-name="T4"> geklärt und vertraglich geregelt werden.</text:span></text:span></text:p>
      <text:p text:style-name="P10"><text:soft-page-break/><text:span text:style-name="Strong_20_Emphasis"><text:span text:style-name="T4">Es ist ausserdem aus organisatorischen Gründen wesentlich sinnvoller, die Verantwortung an eine Partei zu delegieren. Eine Partei mit Befugnis kann</text:span></text:span><text:span text:style-name="Strong_20_Emphasis"><text:span text:style-name="T5"> </text:span></text:span><text:span text:style-name="Strong_20_Emphasis"><text:span text:style-name="T4">ohne </text:span></text:span><text:span text:style-name="Strong_20_Emphasis"><text:span text:style-name="T5">durch</text:span></text:span><text:span text:style-name="Strong_20_Emphasis"><text:span text:style-name="T4"> jeweilige</text:span></text:span><text:span text:style-name="Strong_20_Emphasis"><text:span text:style-name="T8">n</text:span></text:span><text:span text:style-name="Strong_20_Emphasis"><text:span text:style-name="T4"> Absprachenzwang </text:span></text:span><text:span text:style-name="Strong_20_Emphasis"><text:span text:style-name="T5">behindert </text:span></text:span><text:span text:style-name="Strong_20_Emphasis"><text:span text:style-name="T8">(</text:span></text:span><text:span text:style-name="Strong_20_Emphasis"><text:span text:style-name="T4">die Partei Hagenbuchen 8 ist häufig im Ausland</text:span></text:span><text:span text:style-name="Strong_20_Emphasis"><text:span text:style-name="T8">),</text:span></text:span><text:span text:style-name="Strong_20_Emphasis"><text:span text:style-name="T13"> die Gestaltung effizient und harmonisch durchführen. Ein Budget von CHF 6000.- für 10 Jahre sollte bei Weitem reichen. </text:span></text:span></text:p>
      <text:p text:style-name="P9"><text:span text:style-name="Strong_20_Emphasis"><text:span text:style-name="T6">Die drei von mir postulierten Varianten halte ich für angemessen und </text:span></text:span><text:span text:style-name="Strong_20_Emphasis"><text:span text:style-name="T7">pragmatisch.</text:span></text:span><text:span text:style-name="Strong_20_Emphasis"><text:span text:style-name="T6"> Sollten Sie eine weitere Variante sehen, die in allen Aspekten eine Klärung bringt, bin ich gerne bereit, darauf einzugehen. </text:span></text:span><text:span text:style-name="Strong_20_Emphasis"><text:span text:style-name="T7">E</text:span></text:span><text:span text:style-name="Strong_20_Emphasis"><text:span text:style-name="T3">ine weitere Begehung mit einer Fachperson </text:span></text:span><text:span text:style-name="Strong_20_Emphasis"><text:span text:style-name="T7">lehne ich jedoch </text:span></text:span><text:span text:style-name="Strong_20_Emphasis"><text:span text:style-name="T3">ab, da dies meinen Anliegen in keiner Weise entgegen kommt. </text:span></text:span><text:span text:style-name="Strong_20_Emphasis"><text:span text:style-name="T7">Wir brauchen </text:span></text:span><text:span text:style-name="Strong_20_Emphasis"><text:span text:style-name="T6">eine vertragliche Regelung, die sicherstellt, dass die Vegetation </text:span></text:span><text:span text:style-name="Strong_20_Emphasis"><text:span text:style-name="T7">auch </text:span></text:span><text:span text:style-name="Strong_20_Emphasis"><text:span text:style-name="T6">nach einem Rückschnitt </text:span></text:span><text:span text:style-name="Strong_20_Emphasis"><text:span text:style-name="T7">jetzt</text:span></text:span><text:span text:style-name="Strong_20_Emphasis"><text:span text:style-name="T6"> nicht einfach wieder jahrelang weiter w</text:span></text:span><text:span text:style-name="Strong_20_Emphasis"><text:span text:style-name="T8">ä</text:span></text:span><text:span text:style-name="Strong_20_Emphasis"><text:span text:style-name="T6">chst bis die Nachbarn sich beschweren. </text:span></text:span><text:span text:style-name="Strong_20_Emphasis"><text:span text:style-name="T7">Wir brauchen ausserdem eine Regelung, die die <text:s/>Pflege vereinfacht (Stichwort Absprachen) und </text:span></text:span><text:span text:style-name="Strong_20_Emphasis"><text:span text:style-name="T9">sicherstellt, </text:span></text:span><text:span text:style-name="Strong_20_Emphasis"><text:span text:style-name="T8">dass Zusatz-</text:span></text:span><text:span text:style-name="Strong_20_Emphasis"><text:span text:style-name="T7">Kosten </text:span></text:span><text:span text:style-name="Strong_20_Emphasis"><text:span text:style-name="T8">von </text:span></text:span><text:span text:style-name="Strong_20_Emphasis"><text:span text:style-name="T7">jenen </text:span></text:span><text:span text:style-name="Strong_20_Emphasis"><text:span text:style-name="T8">bezahlt werden</text:span></text:span><text:span text:style-name="Strong_20_Emphasis"><text:span text:style-name="T7">, die sie ausdrücklich wünschen.</text:span></text:span></text:p>
      <text:p text:style-name="P9"><text:span text:style-name="Strong_20_Emphasis"><text:span text:style-name="T6"/></text:span></text:p>
      <text:p text:style-name="P7">mit freundlichen Grüssen</text:p>
      <text:p text:style-name="P7">Thierry Blanc</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ccanthis ADF Std No2" svg:font-family="'Accanthis ADF Std No2'" style:font-pitch="variable"/>
    <style:font-face style:name="Arab" svg:font-family="Arab" style:font-pitch="variable"/>
    <style:font-face style:name="Bitstream Vera Sans" svg:font-family="'Bitstream Vera Sans'" style:font-pitch="variable"/>
    <style:font-face style:name="Bitstream Vera Serif" svg:font-family="'Bitstream Vera Serif'" style:font-family-generic="roman" style:font-pitch="variable"/>
    <style:font-face style:name="DejaVu Sans" svg:font-family="'DejaVu Sans'" style:font-family-generic="swiss" style:font-pitch="variable"/>
    <style:font-face style:name="DejaVu Sans Mono" svg:font-family="'DejaVu Sans Mono'" style:font-family-generic="modern" style:font-pitch="fixed"/>
    <style:font-face style:name="Linux Libertine G" svg:font-family="'Linux Libertine G'"/>
    <style:font-face style:name="Linux Libertine G1" svg:font-family="'Linux Libertine G'" style:font-pitch="variable"/>
    <style:font-face style:name="Linux Libertine O" svg:font-family="'Linux Libertine O'" style:font-adornments="Regular" style:font-pitch="variable"/>
    <style:font-face style:name="nachlieli" svg:font-family="nachlieli"/>
    <style:font-face style:name="nachlieli1" svg:font-family="nachlieli"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Bitstream Vera Serif" fo:font-size="12pt" fo:language="de" fo:country="CH" style:font-name-asian="Bitstream Vera Sans" style:font-size-asian="12pt" style:language-asian="zxx" style:country-asian="none" style:font-name-complex="nachlieli1" style:font-size-complex="12pt" style:language-complex="he" style:country-complex="IL"/>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Bitstream Vera Serif" fo:font-size="12pt" fo:language="de" fo:country="CH" style:font-name-asian="Bitstream Vera Sans" style:font-size-asian="12pt" style:language-asian="zxx" style:country-asian="none" style:font-name-complex="nachlieli1" style:font-size-complex="12pt" style:language-complex="he" style:country-complex="IL"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nachlieli" style:font-family-complex="nachlieli"/>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name-complex="nachlieli" style:font-family-complex="nachlieli" style:font-size-complex="10pt" style:font-style-complex="italic"/>
    </style:style>
    <style:style style:name="Index" style:family="paragraph" style:parent-style-name="Standard" style:class="index">
      <style:paragraph-properties text:number-lines="false" text:line-number="0"/>
      <style:text-properties style:font-name-complex="nachlieli" style:font-family-complex="nachlieli"/>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Frame_20_contents" style:display-name="Frame contents" style:family="paragraph" style:parent-style-name="Text_20_body" style:class="extra"/>
    <style:style style:name="letter_5f_body" style:display-name="letter_body" style:family="paragraph" style:parent-style-name="Standard" style:class="text">
      <style:paragraph-properties fo:margin-left="0cm" fo:margin-right="0cm" fo:margin-top="0cm" fo:margin-bottom="0.199cm" style:contextual-spacing="false" fo:line-height="150%" fo:text-align="justify" style:justify-single-word="false" fo:text-indent="0.4cm" style:auto-text-indent="false"/>
      <style:text-properties style:font-name="Linux Libertine O" fo:font-family="'Linux Libertine O'" style:font-style-name="Regular" style:font-pitch="variabl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409cm" fo:margin-right="1.2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3.3.2$Linux_X86_64 LibreOffice_project/30$Build-2</meta:generator>
    <meta:creation-date>2022-06-16T18:46:20.350194352</meta:creation-date>
    <dc:language>en-GB</dc:language>
    <meta:editing-cycles>2</meta:editing-cycles>
    <meta:editing-duration>PT1M49S</meta:editing-duration>
    <dc:date>2022-06-16T19:59:57.602611524</dc:date>
    <meta:document-statistic meta:table-count="0" meta:image-count="0" meta:object-count="0" meta:page-count="2" meta:paragraph-count="15" meta:word-count="401" meta:character-count="2697" meta:non-whitespace-character-count="2305"/>
    <meta:user-defined meta:name="Info 1"/>
    <meta:user-defined meta:name="Info 2"/>
    <meta:user-defined meta:name="Info 3"/>
    <meta:user-defined meta:name="Info 4"/>
  </office:meta>
</office:document-meta>
</file>