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inux Libertine G" svg:font-family="'Linux Libertine G'"/>
    <style:font-face style:name="Lohit Hindi1" svg:font-family="'Lohit Hindi'"/>
    <style:font-face style:name="Georgia" svg:font-family="Georgia" style:font-family-generic="roman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text-properties officeooo:rsid="0019f88b" officeooo:paragraph-rsid="0019f88b"/>
    </style:style>
    <style:style style:name="P2" style:family="paragraph" style:parent-style-name="Standard" style:list-style-name="L1">
      <style:text-properties officeooo:rsid="0019f88b" officeooo:paragraph-rsid="0019f88b"/>
    </style:style>
    <style:style style:name="P3" style:family="paragraph" style:parent-style-name="Standard" style:list-style-name="L1">
      <style:text-properties officeooo:rsid="001bc45b" officeooo:paragraph-rsid="001bc45b"/>
    </style:style>
    <style:style style:name="P4" style:family="paragraph" style:parent-style-name="Standard">
      <style:text-properties officeooo:rsid="001bc45b" officeooo:paragraph-rsid="001bc45b"/>
    </style:style>
    <style:style style:name="P5" style:family="paragraph" style:parent-style-name="Standard" style:list-style-name="L2">
      <style:text-properties officeooo:rsid="001d366e" officeooo:paragraph-rsid="001d366e"/>
    </style:style>
    <style:style style:name="P6" style:family="paragraph" style:parent-style-name="Standard">
      <style:text-properties officeooo:rsid="001d366e" officeooo:paragraph-rsid="001d366e"/>
    </style:style>
    <style:style style:name="P7" style:family="paragraph" style:parent-style-name="Standard" style:list-style-name="L3">
      <style:text-properties officeooo:rsid="001d366e" officeooo:paragraph-rsid="001d366e"/>
    </style:style>
    <style:style style:name="P8" style:family="paragraph" style:parent-style-name="Standard" style:list-style-name="L3">
      <style:text-properties officeooo:rsid="001eb9c7" officeooo:paragraph-rsid="001eb9c7"/>
    </style:style>
    <style:style style:name="P9" style:family="paragraph" style:parent-style-name="Standard" style:list-style-name="L1">
      <style:text-properties officeooo:rsid="001eb9c7" officeooo:paragraph-rsid="001eb9c7"/>
    </style:style>
    <style:style style:name="P10" style:family="paragraph" style:parent-style-name="Standard">
      <style:text-properties officeooo:rsid="001eb9c7" officeooo:paragraph-rsid="001eb9c7"/>
    </style:style>
    <style:style style:name="P11" style:family="paragraph" style:parent-style-name="Standard" style:list-style-name="L3">
      <style:text-properties officeooo:paragraph-rsid="001efa88"/>
    </style:style>
    <style:style style:name="T1" style:family="text">
      <style:text-properties officeooo:rsid="001bc45b"/>
    </style:style>
    <style:style style:name="T2" style:family="text">
      <style:text-properties officeooo:rsid="001eb9c7"/>
    </style:style>
    <style:style style:name="T3" style:family="text">
      <style:text-properties officeooo:rsid="001efa88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Futuro Sitzung, März 2014</text:p>
      <text:p text:style-name="P1"/>
      <text:list xml:id="list8396217218621445451" text:style-name="L1">
        <text:list-item>
          <text:p text:style-name="P2">Heiz und Betriebskosten</text:p>
          <text:p text:style-name="P2">Status quo? Wurden alle Kosten gedeckt</text:p>
        </text:list-item>
        <text:list-item>
          <text:p text:style-name="P2">Einzahlungen von Rohr, Konkursverfahren</text:p>
          <text:p text:style-name="P2">Eingegangene Einzahlungen, <text:span text:style-name="T2">keine!</text:span></text:p>
          <text:p text:style-name="P9">Nachfragen Konkursamt</text:p>
        </text:list-item>
        <text:list-item>
          <text:p text:style-name="P2">Rennovation Dachstock</text:p>
          <text:p text:style-name="P2"><text:span text:style-name="T1">Mind. e</text:span>in Jahr zu spät, die Arbeiten hätten letztes Jahr ausgeführt werden müssen, die Sachlage war bekannt, wurde aber von F. ignoriert.</text:p>
        </text:list-item>
        <text:list-item>
          <text:p text:style-name="P3">Saugmaschine &gt; kontakt Simon</text:p>
        </text:list-item>
      </text:list>
      <text:p text:style-name="P4"/>
      <text:p text:style-name="P4"/>
      <text:list xml:id="list8402017778798973987" text:style-name="L2">
        <text:list-item>
          <text:p text:style-name="P5">Offerte</text:p>
          <text:list>
            <text:list-item>
              <text:p text:style-name="P5">minimum, nur streichen</text:p>
            </text:list-item>
            <text:list-item>
              <text:p text:style-name="P5">reno, 2x 30'000.-</text:p>
            </text:list-item>
          </text:list>
        </text:list-item>
      </text:list>
      <text:p text:style-name="P6"/>
      <text:list xml:id="list95068952659955101" text:style-name="L3">
        <text:list-item>
          <text:p text:style-name="P7">gebäudesubstanz</text:p>
        </text:list-item>
        <text:list-item>
          <text:p text:style-name="P7">energetisch, wärmebild</text:p>
        </text:list-item>
        <text:list-item>
          <text:p text:style-name="P8">Garagen? Neubau?</text:p>
        </text:list-item>
      </text:list>
      <text:p text:style-name="P10"/>
      <text:list xml:id="list121744608295548" text:continue-numbering="true" text:style-name="L3">
        <text:list-item>
          <text:p text:style-name="P11"><text:span text:style-name="T3">Steueroptimierung, Künzel fragen</text:span></text:p>
        </text:list-item>
      </text:list>
      <text:p text:style-name="P6"/>
      <text:p text:style-name="P6"/>
      <text:p text:style-name="P6"/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OpenSymbol" svg:font-family="OpenSymbol" style:font-charset="x-symbol"/>
    <style:font-face style:name="Linux Libertine G" svg:font-family="'Linux Libertine G'"/>
    <style:font-face style:name="Lohit Hindi1" svg:font-family="'Lohit Hindi'"/>
    <style:font-face style:name="Georgia" svg:font-family="Georgia" style:font-family-generic="roman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nux Libertine G" fo:font-size="12pt" fo:language="en" fo:country="GB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nux Libertine G" fo:font-size="12pt" fo:language="en" fo:country="GB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Georgia" fo:font-family="Georgia" style:font-family-generic="roman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Linux Libertine G" fo:font-family="'Linux Libertine G'"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Linux Libertine G" fo:font-family="'Linux Libertine G'"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nux Libertine G" fo:font-family="'Linux Libertine G'" style:font-size-asian="12pt" style:font-name-complex="Lohit Hindi1" style:font-family-complex="'Lohit Hindi'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th </meta:initial-creator>
    <meta:creation-date>2014-03-03T08:02:45.949922696</meta:creation-date>
    <dc:date>2014-03-03T12:17:42.714531913</dc:date>
    <dc:creator>ith </dc:creator>
    <meta:editing-duration>PT3H59M46S</meta:editing-duration>
    <meta:editing-cycles>2</meta:editing-cycles>
    <meta:generator>LibreOffice/4.1.3.2$Linux_X86_64 LibreOffice_project/410m0$Build-2</meta:generator>
    <meta:document-statistic meta:table-count="0" meta:image-count="0" meta:object-count="0" meta:page-count="1" meta:paragraph-count="16" meta:word-count="76" meta:character-count="511" meta:non-whitespace-character-count="462"/>
  </office:meta>
</office:document-meta>
</file>